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isoleren van het dak en plaatsen van 2 dakkapellen, Chopinstraat 51, 3533EL Utrecht, GU-Z2026-00572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hopinstraat 51, 3533EL Utrecht</text:p>
            <text:p text:style-name="common-al">GU-Z2026-0057246</text:p>
            <text:p text:style-name="common-al">Toelichting: het isoleren van het dak en plaatsen van 2 dakkapelle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6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444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4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4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7246</meta:user-defined>
    <meta:user-defined meta:name="DCTERMS.abstract">Toelichting: het isoleren van het dak en plaatsen van 2 dakkapellen</meta:user-defined>
    <dc:language>nl</dc:language>
    <meta:user-defined meta:name="DC.title">Verleende Omgevingsvergunning, het isoleren van het dak en plaatsen van 2 dakkapellen, Chopinstraat 51, 3533EL Utrecht, GU-Z2026-0057246</meta:user-defined>
    <meta:user-defined meta:name="OVERHEIDop.datumEindeReactietermijn">2026-10-06</meta:user-defined>
    <meta:user-defined meta:name="OVERHEIDop.terinzageleggingBG">https://jeleefomgeving.nl/inzien/002220647/9a7d2e9c-6f7e-4b0f-a273-5609fb035e5f</meta:user-defined>
    <meta:user-defined meta:name="OVERHEIDop.locatietype/OVERHEIDop.gebiedsmarkering">GeometrieRef</meta:user-defined>
    <meta:user-defined meta:name="DCTERMS.W3CDTF/DCTERMS.available">2026-08-27</meta:user-defined>
    <meta:user-defined meta:name="DCTERMS.W3CDTF/OVERHEIDop.jaargang">2026</meta:user-defined>
    <meta:user-defined meta:name="OVERHEIDop.externeBijlage">Afwijkvergunning|exb-2026-30274</meta:user-defined>
    <meta:user-defined meta:name="OVERHEIDop.publicationIssue">404441</meta:user-defined>
    <meta:user-defined meta:name="OVERHEIDop.GmbID/DC.identifier">gmb-2026-404441</meta:user-defined>
    <meta:user-defined meta:name="OVERHEIDop.versieInformatie"/>
  </office:meta>
</office:document-meta>
</file>