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ericholaan 35 3061H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7-2026</text:span> een aanvraag voor een omgevingsvergunning, met kenmerk <text:span text:style-name="nadrukvet">Z2026-009990</text:span>/<text:span text:style-name="nadrukvet">2026071800015</text:span>, heeft ontvangen voor de Bouwactiviteit (omgevingsplan), Bouwactiviteit (technisch). <text:span text:style-name="nadrukcur">(Grondslag: Omgevingswet, artikel 5.1)</text:span></text:p>
            <text:p text:style-name="common-al">De aanvraag betreft Verbouw van Jericholaan 35 Rotterdam op de locatie Jericholaan 35 3061H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4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90</meta:user-defined>
    <meta:user-defined meta:name="DCTERMS.abstract">Verbouw van Jericholaan 35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ericholaan 35 3061HA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39</meta:user-defined>
    <meta:user-defined meta:name="OVERHEIDop.GmbID/DC.identifier">gmb-2026-404439</meta:user-defined>
    <meta:user-defined meta:name="OVERHEIDop.versieInformatie"/>
  </office:meta>
</office:document-meta>
</file>