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Omgevingsvergunning,  Beneden-bovenwoningen Bomenbuurt Westerbork, aan de Acacialaan, Esdoornlaan, Meidoornlaan en Breukenlaan te Westerborkmetrie, Z2026-0000096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Acacialaan, Esdoornlaan, Meidoornlaan en Breukenlaan te Westerborkmetrie, Beneden-bovenwoningen Bomenbuurt Westerbork, 25 augustus 2026</text:p>
            <text:p text:style-name="common-al">De aanvraag is geregistreerd onder kenmerk Z2026-00000968</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443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68</meta:user-defined>
    <meta:user-defined meta:name="DCTERMS.abstract">Betreft:  Besluit op locatie Acacialaan, Esdoornlaan, Meidoornlaan en Breukenlaan te Westerborkmetrie</meta:user-defined>
    <dc:language>nl</dc:language>
    <meta:user-defined meta:name="OVERHEIDop.locatietype/OVERHEIDop.gebiedsmarkering">Vlak</meta:user-defined>
    <meta:user-defined meta:name="DC.title">vergunning verleend Omgevingsvergunning,  Beneden-bovenwoningen Bomenbuurt Westerbork, aan de Acacialaan, Esdoornlaan, Meidoornlaan en Breukenlaan te Westerborkmetrie, Z2026-00000968</meta:user-defined>
    <meta:user-defined meta:name="DCTERMS.W3CDTF/DCTERMS.available">2026-08-27</meta:user-defined>
    <meta:user-defined meta:name="DCTERMS.W3CDTF/OVERHEIDop.jaargang">2026</meta:user-defined>
    <meta:user-defined meta:name="OVERHEIDop.publicationIssue">404434</meta:user-defined>
    <meta:user-defined meta:name="OVERHEIDop.GmbID/DC.identifier">gmb-2026-404434</meta:user-defined>
    <meta:user-defined meta:name="OVERHEIDop.versieInformatie"/>
  </office:meta>
</office:document-meta>
</file>