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plaatsen duiker op de locatie Krochtweg 6 A te Heemskerk, ingekomen 24 augustus 2026, DSO nummer 2026082401190, zaaknummer ODIJ-Z-26-18739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plaatsen duiker op de locatie Krochtweg 6 A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9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44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plaatsen duiker op de locatie Krochtweg 6 A te Heemskerk, ingekomen 24 augustus 2026, DSO nummer 2026082401190, zaaknummer ODIJ-Z-26-187391</meta:user-defined>
    <meta:user-defined meta:name="DCTERMS.W3CDTF/DCTERMS.available">2026-08-27</meta:user-defined>
    <meta:user-defined meta:name="DCTERMS.W3CDTF/OVERHEIDop.jaargang">2026</meta:user-defined>
    <meta:user-defined meta:name="OVERHEIDop.publicationIssue">404430</meta:user-defined>
    <meta:user-defined meta:name="OVERHEIDop.GmbID/DC.identifier">gmb-2026-404430</meta:user-defined>
    <meta:user-defined meta:name="OVERHEIDop.versieInformatie"/>
  </office:meta>
</office:document-meta>
</file>