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aanpassen van een LSd net en LD net d.m.v. open ontgraving op locatie Abelenlaan en Aelbrecht van Naaldwijklaan te Ouderkerk a/d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een aanvraag omgevingsvergunning ontvangen voor het aanpassen van een LSd net en LD net d.m.v. open ontgraving op locatie Abelenlaan en Aelbrecht van Naaldwijklaan te Ouderkerk a/d IJssel. De aanvraag is geregistreerd onder zaaknummer 19311972558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44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7255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aanvraag omgevingsvergunning voor het aanpassen van een LSd net en LD net d.m.v. open ontgraving op locatie Abelenlaan en Aelbrecht van Naaldwijklaan te Ouderkerk a/d IJss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27</meta:user-defined>
    <meta:user-defined meta:name="OVERHEIDop.GmbID/DC.identifier">gmb-2026-404427</meta:user-defined>
    <meta:user-defined meta:name="OVERHEIDop.versieInformatie"/>
  </office:meta>
</office:document-meta>
</file>