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gelegen langs de N366 ter hoogte van Schaapsbergweg te Zandberg, het uitvoeren van (gestuurde) boringen voor de aanleg van 110 kV-verbin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488</text:p>
            <text:p text:style-name="common-al"/>
            <text:p text:style-name="common-al">
            <text:span text:style-name="nadrukvet">Ontvangen op:</text:span> 18-08-2026</text:p>
            <text:p text:style-name="common-al"/>
            <text:p text:style-name="common-al">
            <text:span text:style-name="nadrukvet">Locatie: </text:span>gelegen langs de N366 ter hoogte van Schaapsbergweg te Zandberg</text:p>
            <text:p text:style-name="common-al"/>
            <text:p text:style-name="common-al">
            <text:span text:style-name="nadrukvet">Projectomschrijving:</text:span> het uitvoeren van (gestuurde) boringen voor de aanleg van 110 kV-verbindingen</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4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9488</meta:user-defined>
    <meta:user-defined meta:name="DCTERMS.abstract">gelegen langs de N366 ter hoogte van Schaapsbergweg te Zandberg - het uitvoeren van (gestuurde) boringen voor de aanleg van 110 kV-verbindingen</meta:user-defined>
    <dc:language>nl</dc:language>
    <meta:user-defined meta:name="OVERHEIDop.locatietype/OVERHEIDop.gebiedsmarkering">Vlak</meta:user-defined>
    <meta:user-defined meta:name="DC.title">Aanvraag omgevingsvergunning: gemeente Borger-Odoorn, gelegen langs de N366 ter hoogte van Schaapsbergweg te Zandberg, het uitvoeren van (gestuurde) boringen voor de aanleg van 110 kV-verbindingen</meta:user-defined>
    <meta:user-defined meta:name="DCTERMS.W3CDTF/DCTERMS.available">2026-08-27</meta:user-defined>
    <meta:user-defined meta:name="DCTERMS.W3CDTF/OVERHEIDop.jaargang">2026</meta:user-defined>
    <meta:user-defined meta:name="OVERHEIDop.publicationIssue">404426</meta:user-defined>
    <meta:user-defined meta:name="OVERHEIDop.GmbID/DC.identifier">gmb-2026-404426</meta:user-defined>
    <meta:user-defined meta:name="OVERHEIDop.versieInformatie"/>
  </office:meta>
</office:document-meta>
</file>