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, het realiseren van een nieuw appartementengebouw bij een monument, Bemuurde Weerd O.Z. 32, 3514AP Utrecht, GU-Z2026-00421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muurde Weerd O.Z. 32, 3514AP Utrecht</text:p>
            <text:p text:style-name="common-al">GU-Z2026-0042194</text:p>
            <text:p text:style-name="common-al">Toelichting: het realiseren van een nieuw appartementengebouw bij een monument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Het bezwaarschrift moet uiterlijk 6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442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42194</meta:user-defined>
    <meta:user-defined meta:name="DCTERMS.abstract">Toelichting: het realiseren van een nieuw appartementengebouw bij een monument</meta:user-defined>
    <dc:language>nl</dc:language>
    <meta:user-defined meta:name="OVERHEIDop.locatietype/OVERHEIDop.gebiedsmarkering">Vlak</meta:user-defined>
    <meta:user-defined meta:name="DC.title">Geweigerde Omgevingsvergunning, het realiseren van een nieuw appartementengebouw bij een monument, Bemuurde Weerd O.Z. 32, 3514AP Utrecht, GU-Z2026-0042194</meta:user-defined>
    <meta:user-defined meta:name="OVERHEIDop.datumEindeReactietermijn">2026-10-06</meta:user-defined>
    <meta:user-defined meta:name="OVERHEIDop.terinzageleggingBG">https://jeleefomgeving.nl/inzien/002220647/80d9743f-1d28-4325-bcac-fd04e9df56d0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24</meta:user-defined>
    <meta:user-defined meta:name="OVERHEIDop.GmbID/DC.identifier">gmb-2026-404424</meta:user-defined>
    <meta:user-defined meta:name="OVERHEIDop.versieInformatie"/>
  </office:meta>
</office:document-meta>
</file>