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Formosastraat 41 1094SW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ndelaberen van twee bomen</text:p>
            <text:p text:style-name="common-al">Besluit: verleend</text:p>
            <text:p text:style-name="common-al">Besluit verzonden op: 25-08-2026</text:p>
            <text:p text:style-name="common-al">Zaakadres: Formosastraat 41 1094SW Amsterdam</text:p>
            <text:p text:style-name="common-al">Zaaknummer: Z2026-030370</text:p>
            <text:p text:style-name="common-al">DSO-nummer: 202607090034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370"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5-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4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370</meta:user-defined>
    <meta:user-defined meta:name="DCTERMS.abstract">kandelaberen van twee bom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Formosastraat 41 1094SW Amsterdam</meta:user-defined>
    <meta:user-defined meta:name="OVERHEIDop.datumEindeReactietermijn">2026-10-07</meta:user-defined>
    <meta:user-defined meta:name="OVERHEIDop.terinzageleggingBG">https://mijnpublicaties.nl/Publicatie/5d4868d0-28a5-436b-295f-08defe8f7383</meta:user-defined>
    <meta:user-defined meta:name="DCTERMS.W3CDTF/DCTERMS.available">2026-08-27</meta:user-defined>
    <meta:user-defined meta:name="DCTERMS.W3CDTF/OVERHEIDop.jaargang">2026</meta:user-defined>
    <meta:user-defined meta:name="OVERHEIDop.publicationIssue">404421</meta:user-defined>
    <meta:user-defined meta:name="OVERHEIDop.GmbID/DC.identifier">gmb-2026-404421</meta:user-defined>
    <meta:user-defined meta:name="OVERHEIDop.versieInformatie"/>
  </office:meta>
</office:document-meta>
</file>