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dakterras met buitentrap en erfafscheiding hoger dan 2 me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3567 </text:p>
            <text:p text:style-name="common-al"> Omschrijving: plaatsen van dakterras met buitentrap en erfafscheiding hoger dan 2 meter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Rosa Manusstraat 23 5612RA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2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567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4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567</meta:user-defined>
    <meta:user-defined meta:name="DCTERMS.abstract">plaatsen van dakterras met buitentrap en erfafscheiding hoger dan 2 mete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plaatsen van dakterras met buitentrap en erfafscheiding hoger dan 2 meter</meta:user-defined>
    <meta:user-defined meta:name="OVERHEIDop.datumEindeReactietermijn">2026-10-07</meta:user-defined>
    <meta:user-defined meta:name="OVERHEIDop.terinzageleggingBG">https://publicaties.eindhoven.nl/dossier/EHV-ZP2026-003567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19</meta:user-defined>
    <meta:user-defined meta:name="OVERHEIDop.GmbID/DC.identifier">gmb-2026-404419</meta:user-defined>
    <meta:user-defined meta:name="OVERHEIDop.versieInformatie"/>
  </office:meta>
</office:document-meta>
</file>