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aulus Buijsstraat 55, 2582 CH 's-Gravenhage, Paulus Buijsstraat 53, 2582 CH 's-Gravenhage, Paulus Buijsstraat 55 A, 2582 C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Paulus Buijsstraat 53, 55 en 55A door het isoleren van de zijgevel</text:p>
            <text:p text:style-name="common-al"/>
            <text:p text:style-name="common-al">Ons kenmerk: VTH2026-5500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Paulus Buijsstraat 55, 2582 CH 's-Gravenhage, Paulus Buijsstraat 53, 2582 CH 's-Gravenhage, Paulus Buijsstraat 55 A, 2582 CH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4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002</meta:user-defined>
    <meta:user-defined meta:name="DCTERMS.abstract">het veranderen van het pand Paulus Buijsstraat 53, 55 en 55A door het isoleren van de zijgev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Paulus Buijsstraat 55, 2582 CH 's-Gravenhage, Paulus Buijsstraat 53, 2582 CH 's-Gravenhage, Paulus Buijsstraat 55 A, 2582 CH 's-Gravenhage</meta:user-defined>
    <meta:user-defined meta:name="OVERHEIDop.datumEindeReactietermijn">2026-10-06</meta:user-defined>
    <meta:user-defined meta:name="OVERHEIDop.terinzageleggingBG">https://www.digitale-inzage.nl/Den%20Haag/dossier/6hDn5sPxwUmMhCo8IcPBYA</meta:user-defined>
    <meta:user-defined meta:name="DCTERMS.W3CDTF/DCTERMS.available">2026-08-27</meta:user-defined>
    <meta:user-defined meta:name="DCTERMS.W3CDTF/OVERHEIDop.jaargang">2026</meta:user-defined>
    <meta:user-defined meta:name="OVERHEIDop.publicationIssue">404418</meta:user-defined>
    <meta:user-defined meta:name="OVERHEIDop.GmbID/DC.identifier">gmb-2026-404418</meta:user-defined>
    <meta:user-defined meta:name="OVERHEIDop.versieInformatie"/>
  </office:meta>
</office:document-meta>
</file>