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van Dedemstraat 19 te Hoorn (Koelinstallatie kooldioxi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 juli 2026 namens Gemeente Hoorn een volledige melding ontvangen van een ontwikkeling aan van Dedemstraat 19 te Hoorn. Het gaat over vernieuwen van de bestaande winkel. De melding heeft het kenmerk OMG-086236/Z26-0825289.</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Koelinstallatie met kooldioxide, koolwaterstoffen of ammoniak.</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6236/Z26-082528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4044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6236/Z26-0825289</meta:user-defined>
    <dc:language>nl</dc:language>
    <meta:user-defined meta:name="OVERHEIDop.locatietype/OVERHEIDop.gebiedsmarkering">Adres</meta:user-defined>
    <meta:user-defined meta:name="DC.title">Melding ontvangen voor van Dedemstraat 19 te Hoorn (Koelinstallatie kooldioxide)</meta:user-defined>
    <meta:user-defined meta:name="DCTERMS.W3CDTF/DCTERMS.available">2026-08-27</meta:user-defined>
    <meta:user-defined meta:name="DCTERMS.W3CDTF/OVERHEIDop.jaargang">2026</meta:user-defined>
    <meta:user-defined meta:name="OVERHEIDop.publicationIssue">404413</meta:user-defined>
    <meta:user-defined meta:name="OVERHEIDop.GmbID/DC.identifier">gmb-2026-404413</meta:user-defined>
    <meta:user-defined meta:name="OVERHEIDop.versieInformatie"/>
  </office:meta>
</office:document-meta>
</file>