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rooswijksebocht 10A 3034N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7-2026</text:span> een aanvraag voor een omgevingsvergunning, met kenmerk <text:span text:style-name="nadrukvet">Z2026-009747</text:span>/<text:span text:style-name="nadrukvet">2026071500296</text:span>, heeft ontvangen voor de Bouwactiviteit (omgevingsplan), Bouwactiviteit (technisch). <text:span text:style-name="nadrukcur">(Grondslag: Omgevingswet, artikel 5.1)</text:span></text:p>
            <text:p text:style-name="common-al">De aanvraag betreft functiewijziging Crooswijksebocht 10a, Rotterdam op de locatie Crooswijksebocht 10A 3034N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4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747</meta:user-defined>
    <meta:user-defined meta:name="DCTERMS.abstract">functiewijziging Crooswijksebocht 10a,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Crooswijksebocht 10A 3034NA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09</meta:user-defined>
    <meta:user-defined meta:name="OVERHEIDop.GmbID/DC.identifier">gmb-2026-404409</meta:user-defined>
    <meta:user-defined meta:name="OVERHEIDop.versieInformatie"/>
  </office:meta>
</office:document-meta>
</file>