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: 2026060801486, Baaienburg 1, 2641 LC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het maken van een uitrit</text:p>
            <text:p text:style-name="common-al">DSO-Verzoeknummer: 2026060801486</text:p>
            <text:p text:style-name="common-al">Locatie: Baaienburg 1, 2641 LC Pijnacker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Uitweg maken, hebben of veranderen of het gebruik daarvan veranderen</text:p>
              </text:list-item>
            </text:list>
            <text:p text:style-name="common-al">Datum besluit: 25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last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40440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674368</meta:user-defined>
    <meta:user-defined meta:name="DCTERMS.abstract">het maken van een uitri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weigerde omgevingsvergunning: 2026060801486, Baaienburg 1, 2641 LC Pijnack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07</meta:user-defined>
    <meta:user-defined meta:name="OVERHEIDop.GmbID/DC.identifier">gmb-2026-404407</meta:user-defined>
    <meta:user-defined meta:name="OVERHEIDop.versieInformatie"/>
  </office:meta>
</office:document-meta>
</file>