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rkstraat 47, 1211 CL Hilversum, Kerkstraat 47, Hilversum (verbouwen kelder naar opslagboxen, wijzigen achtergevel, plaatsen reclame); 1876121; 20-08-2026; Status: BOPA Vergunning verleend, gemeent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Kerkstraat 47, 1211 CL Hilversum, Kerkstraat 47, Hilversum (verbouwen kelder naar opslagboxen, wijzigen achtergevel, plaatsen reclame); 1876121; 20-08-2026; Status: BOPA Vergunning verleend, gemeente Hilversum</text:p>
            <text:p text:style-name="common-al">
            
          </text:p>
            <text:p text:style-name="common-al">Verzenddatum: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44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1876121</meta:user-defined>
    <dc:language>nl</dc:language>
    <meta:user-defined meta:name="DC.title">Kerkstraat 47, 1211 CL Hilversum, Kerkstraat 47, Hilversum (verbouwen kelder naar opslagboxen, wijzigen achtergevel, plaatsen reclame); 1876121; 20-08-2026; Status: BOPA Vergunning verleend, gemeente</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73</meta:user-defined>
    <meta:user-defined meta:name="OVERHEIDop.publicationIssue">404404</meta:user-defined>
    <meta:user-defined meta:name="OVERHEIDop.GmbID/DC.identifier">gmb-2026-404404</meta:user-defined>
    <meta:user-defined meta:name="OVERHEIDop.versieInformatie"/>
  </office:meta>
</office:document-meta>
</file>