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Vrouwjuttenland 14C 2611L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ouwjuttenland 14C 2611LC Delft |melding brandveilig gebruik, 25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44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904</meta:user-defined>
    <meta:user-defined meta:name="DCTERMS.abstract">VJ14C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melding brandveilig gebruik, Vrouwjuttenland 14C 2611LC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03</meta:user-defined>
    <meta:user-defined meta:name="OVERHEIDop.GmbID/DC.identifier">gmb-2026-404403</meta:user-defined>
    <meta:user-defined meta:name="OVERHEIDop.versieInformatie"/>
  </office:meta>
</office:document-meta>
</file>