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9">
      <text:list-level-style-bullet text:bullet-char="-" text:level="1">
        <style:list-level-properties text:min-label-width="10mm"/>
      </text:list-level-style-bullet>
    </text:list-style>
    <text:list-style style:name="id1-3-2-4-139-1">
      <text:list-level-style-bullet text:bullet-char="-" text:level="1">
        <style:list-level-properties text:min-label-width="10mm"/>
      </text:list-level-style-bullet>
    </text:list-style>
    <text:list-style style:name="id1-3-2-4-139-2">
      <text:list-level-style-bullet text:bullet-char="-" text:level="1">
        <style:list-level-properties text:min-label-width="10mm"/>
      </text:list-level-style-bullet>
    </text:list-style>
    <text:list-style style:name="id1-3-2-4-13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sprojecten Tiel 2026</text:p>
      <text:section text:name="regeling_id1-3-2" text:style-name="regeling">
        <text:section text:name="aanhef_id1-3-2-1" text:style-name="aanhef">
          <text:section text:name="preambule_id1-3-2-1-1" text:style-name="preambule">
            <text:p text:style-name="al">Het college van burgemeester en wethouders van de gemeente Tiel;</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 en onderwijshuisvestingsprojecten Ti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Tie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en projecten voor onderwijshuisvesting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beleidsregels zijn van toepassing op de plaatsing van projecten op de volgordelijst. Het gaat daarbij zowel om projecten van projectontwikkelaars als om projecten die de gemeente zelf realiseert of initieert.</text:p>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de gemeentelijke verantwoordelijkheid voor onderwijshuisvesting, die de grondslag vormen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4 september 2026, 9.00 uur.</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p het in artikel 5, tweede lid, genoemde tijdstip onvolledig is, kan nog worden aangevuld. De aanvulling dient uiterlijk op 16 september 2026 om 12.00 uur door de gemeente zijn ontvangen. De aanvulling mag uitsluitend betrekking hebben op het tijdig ingediende verzoek en mag niet worden gebruikt om een ander project aan te dragen. Het verzoek wordt enkel in behandeling genomen indien binnen deze termijn het verzoek volledig is. Indien het verzoek op dat moment nog onvolledig is, wordt het niet in behandeling genomen. Na dat tijdstip is aanvulling niet meer mogelijk.</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of onderwijshuisvesting,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het project te realiseren; en</text:p>
              </text:list-item>
              <text:list-item text:style-override="id1-3-2-2-8-3-8">
                <text:number>h.</text:number>
                <text:p text:style-name="al">als sprake is van collectieve voorzieningen, een deugdelijke motivering waaruit blijkt dat deze voorzieningen nodig zijn voor het project. </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waaronder bij een project voor onderwijshuisvesting een afschrift van het geldende Integraal Huisvestingsplan waarin de onderwijslocatie is opgenomen</text:p>
                  </table:table-cell>
                </table:table-row>
              </table:table>
              <text:p text:style-name="table_bottom"/>
            </text:section>
            <text:p text:style-name="al"/>
            <text:p text:style-name="al">
            <text:span text:style-name="nadrukondlijn">Stap 3: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text:p>
              </text:list-item>
              <text:list-item text:style-override="id1-3-2-2-12-3">
                <text:number>2.</text:number>
                <text:p text:style-name="al">De gemeente informeert via de gemeentelijke website over de actuele stand van de procedure en, zodra deze bekend is, over de beoogde datum van bekendmaking van de vastgestelde volgordelijst. </text:p>
              </text:list-item>
              <text:list-item text:style-override="id1-3-2-2-12-4">
                <text:number>3.</text:number>
                <text:p text:style-name="al">Op de gepubliceerde volgordelijst staat per project vermeld: de projectnaam, de locatie, het type project (woningbouw of onderwijshuisvesting), bij woningbouw: het aantal woningen, bij onderwijshuisvesting: de aard van de onderwijsvoorziening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drie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 indien dit door het Rijk wordt beslist.</text:p>
                  </text:list-item>
                  <text:list-item text:style-override="id1-3-2-2-15-3-3-3">
                    <text:number>c.</text:number>
                    <text:p text:style-name="al">Een alternatieve aanbetalingsregeling, nog nader te bepalen door het Rijk.</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gemeente Tiel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Tiel tot vaststelling van de Beleidsregels aanvraag prioriteit transportcapaciteit woningbouw- en onderwijshuisvestingsprojecten gemeente Tiel 2026 (Beleidsregels aanvraag prioriteit transportcapaciteit woningbouw- en onderwijshuisvestingsprojecten gemeente Tiel 2026)</text:p>
          <text:p text:style-name="al">
          <text:span text:style-name="nadrukvet">Algemeen</text:span>
        </text:p>
          <text:p text:style-name="al"/>
          <text:p text:style-name="al">
          <text:span text:style-name="nadrukcur">Inleiding</text:span>
        </text:p>
          <text:p text:style-name="al">Met deze beleidsregels geeft de gemeente Tiel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 en onderwijshuisvestings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voor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2, 9, 12, 13 en 15 eigen keuzes gemaakt, die beter aansluiten bij de situatie van de naam gemeente Tiel.</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Een tijdig ingediend verzoek kan overeenkomstig artikel 6 nog tot 16 september 2026 om 12.00 uur worden aangevuld. Deze herstelmogelijkheid vormt geen verlenging van de termijn voor het indienen van een verzoek.</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oor onderwijshuisvestingsprojecten geldt eveneens dat de initiatiefnemer alle benodigde stukken aanlevert. De gemeente verstrekt uitsluitend de benodigde bestuursverklaring(en).</text:p>
          <text:p text:style-name="al"/>
          <text:p text:style-name="al">Middelbaar beroepsonderwijs (MBO)</text:p>
          <text:list text:style-name="id1-3-2-4-99">
            <text:list-item text:style-override="id1-3-2-4-99-1">
              <text:number>1.</text:number>
              <text:p text:style-name="al">Bestuursverklaring (zie artikel 5);</text:p>
            </text:list-item>
            <text:list-item text:style-override="id1-3-2-4-99-2">
              <text:number>2.</text:number>
              <text:p text:style-name="al">KvK-uittreksel (max. 1 maand oud) met SBI 85320;</text:p>
            </text:list-item>
            <text:list-item text:style-override="id1-3-2-4-99-3">
              <text:number>3.</text:number>
              <text:p text:style-name="al">Bewijs registratie erkende instelling (Registratie Instellingen en Opleidingen).</text:p>
            </text:list-item>
          </text:list>
          <text:p text:style-name="al">Primair onderwijs</text:p>
          <text:list text:style-name="id1-3-2-4-101">
            <text:list-item text:style-override="id1-3-2-4-101-1">
              <text:number>1.</text:number>
              <text:p text:style-name="al">Bestuursverklaring (zie artikel 5);</text:p>
            </text:list-item>
            <text:list-item text:style-override="id1-3-2-4-101-2">
              <text:number>2.</text:number>
              <text:p text:style-name="al">Afschrift Integraal Huisvestingsplan (IHP) of omgevingsplan;</text:p>
            </text:list-item>
            <text:list-item text:style-override="id1-3-2-4-101-3">
              <text:number>3.</text:number>
              <text:p text:style-name="al">Bestuursverklaring initiatiefnemer;</text:p>
            </text:list-item>
            <text:list-item text:style-override="id1-3-2-4-101-4">
              <text:number>4.</text:number>
              <text:p text:style-name="al">KvK-uittreksel (SBI 85100 / 8520 / 85201); </text:p>
            </text:list-item>
            <text:list-item text:style-override="id1-3-2-4-101-5">
              <text:number>5.</text:number>
              <text:p text:style-name="al">Bewijs registratie erkende instelling.</text:p>
            </text:list-item>
          </text:list>
          <text:p text:style-name="al">Speciaal onderwijs</text:p>
          <text:list text:style-name="id1-3-2-4-103">
            <text:list-item text:style-override="id1-3-2-4-103-1">
              <text:number>1.</text:number>
              <text:p text:style-name="al">Bestuursverklaring (zie artikel 5);</text:p>
            </text:list-item>
            <text:list-item text:style-override="id1-3-2-4-103-2">
              <text:number>2.</text:number>
              <text:p text:style-name="al">Afschrift Integraal Huisvestingsplan of omgevingsplan;</text:p>
            </text:list-item>
            <text:list-item text:style-override="id1-3-2-4-103-3">
              <text:number>3.</text:number>
              <text:p text:style-name="al">Bestuursverklaring initiatiefnemer;</text:p>
            </text:list-item>
            <text:list-item text:style-override="id1-3-2-4-103-4">
              <text:number>4.</text:number>
              <text:p text:style-name="al">KvK-uittreksel (SBI 85202 / 85203);</text:p>
            </text:list-item>
            <text:list-item text:style-override="id1-3-2-4-103-5">
              <text:number>5.</text:number>
              <text:p text:style-name="al">Bewijs registratie erkende instelling.</text:p>
            </text:list-item>
          </text:list>
          <text:p text:style-name="al">Voortgezet onderwijs</text:p>
          <text:list text:style-name="id1-3-2-4-105">
            <text:list-item text:style-override="id1-3-2-4-105-1">
              <text:number>1.</text:number>
              <text:p text:style-name="al">Bestuursverklaring (zie artikel 5);</text:p>
            </text:list-item>
            <text:list-item text:style-override="id1-3-2-4-105-2">
              <text:number>2.</text:number>
              <text:p text:style-name="al">Afschrift Integraal Huisvestingsplan of omgevingsplan;</text:p>
            </text:list-item>
            <text:list-item text:style-override="id1-3-2-4-105-3">
              <text:number>3.</text:number>
              <text:p text:style-name="al">Bestuursverklaring initiatiefnemer;</text:p>
            </text:list-item>
            <text:list-item text:style-override="id1-3-2-4-105-4">
              <text:number>4.</text:number>
              <text:p text:style-name="al">KvK-uittreksel (SBI 8531 / 85311 / 85312);</text:p>
            </text:list-item>
            <text:list-item text:style-override="id1-3-2-4-105-5">
              <text:number>5.</text:number>
              <text:p text:style-name="al">Bewijs registratie erkende instelling.</text:p>
            </text:list-item>
          </text:list>
          <text:p text:style-name="al">Verder is van belang:</text:p>
          <text:list text:style-name="id1-3-2-4-107">
            <text:list-item text:style-override="id1-3-2-4-10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7-3">
              <text:number>3.</text:number>
              <text:p text:style-name="al">Een verklaring dat het gaat om een inspanningsverplichting van de gemeente tot het aanvragen van prioritering en transportcapaciteit, niet een resultaatsverplichting; en</text:p>
            </text:list-item>
            <text:list-item text:style-override="id1-3-2-4-10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De gemeente bevestigt ontvangst van het dossier binnen twee werkdagen. Dit sluit aan bij de systematiek van de Wet modernisering elektronisch bestuurlijk verkeer.</text:p>
          <text:p text:style-name="al"/>
          <text:p text:style-name="al">Een tijdig ingediend verzoek dat op onderdelen onvolledig is of waarvan reeds verstrekte gegevens of bewijsstukken nadere toelichting of onderbouwing behoeven, kan tot 16 september 2026 om 12.00 uur worden aangevuld. Deze herstelmogelijkheid is uitsluitend bedoeld voor herstel van gebreken in een tijdig ingediend verzoek en kan niet worden gebruikt om na afloop van de indieningstermijn een nieuw of ander project in te dienen of de voor de rangschikking opgegeven gegevens te wijzigen. Indien het verzoek na afloop van de hersteltermijn nog onvolledig is, wordt het niet in behandeling genomen. Na afloop van de hersteltermijn is aanvulling niet meer mogelijk.</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9">
            <text:list-item text:style-override="id1-3-2-4-139-1">
              <text:number>-</text:number>
              <text:p text:style-name="al">Overeenkomst tussen gemeente en het Rijk over rijkssubsidies voor woningbouw.</text:p>
            </text:list-item>
            <text:list-item text:style-override="id1-3-2-4-139-2">
              <text:number>-</text:number>
              <text:p text:style-name="al">Prestatieafspraken tussen gemeenten en woningcorporaties.</text:p>
            </text:list-item>
            <text:list-item text:style-override="id1-3-2-4-139-3">
              <text:number>-</text:number>
              <text:p text:style-name="al">College- of raadsbesluit met gemeente als initiatiefnemer voor woningbouwontwikkeling.</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Aanvragers hebben drie kalenderdagen na bekendmaking van de volgordelijst om bezwaar te maken. De resterende dagen binnen de 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drie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drie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indien het Rijk dit beslist, de gemeente mogelijk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4043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Tiel</meta:user-defined>
    <meta:user-defined meta:name="OVERHEID.Informatietype/DC.type">officiële publicatie</meta:user-defined>
    <meta:user-defined meta:name="OVERHEIDop.Rubriek/DC.type">beleidsregel</meta:user-defined>
    <meta:user-defined meta:name="OVERHEID.Gemeente/DCTERMS.publisher">Tiel</meta:user-defined>
    <meta:user-defined meta:name="OVERHEID.Gemeente/OVERHEID.authority">Tiel</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huisvestingsprojecten gemeente Tiel 2026</meta:user-defined>
    <dc:language>nl</dc:language>
    <meta:user-defined meta:name="OVERHEIDop.locatietype/OVERHEIDop.gebiedsmarkering">Gemeente</meta:user-defined>
    <meta:user-defined meta:name="DC.title">Beleidsregels aanvraag prioriteit transportcapaciteit woningbouw- en onderwijshuisvestingsprojecten Tiel 2026</meta:user-defined>
    <meta:user-defined meta:name="DCTERMS.W3CDTF/DCTERMS.available">2026-08-27</meta:user-defined>
    <meta:user-defined meta:name="DCTERMS.W3CDTF/OVERHEIDop.jaargang">2026</meta:user-defined>
    <meta:user-defined meta:name="OVERHEIDop.publicationIssue">404397</meta:user-defined>
    <meta:user-defined meta:name="OVERHEIDop.betreftRegeling">CVDR765852_1</meta:user-defined>
    <meta:user-defined meta:name="xs:date/OVERHEIDop.startdatum">2026-08-28</meta:user-defined>
    <meta:user-defined meta:name="OVERHEIDop.GmbID/DC.identifier">gmb-2026-404397</meta:user-defined>
    <meta:user-defined meta:name="OVERHEIDop.versieInformatie"/>
  </office:meta>
</office:document-meta>
</file>