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KENNISGEVING VASTGESTELD TAM-OMGEVINGSPLAN “Hoofdstuk 22e Martinilaan 2-4 Vught”</text:p>
      <text:section text:name="zakelijke-mededeling_id1-3-2" text:style-name="zakelijke-mededeling">
        <text:section text:name="zakelijke-mededeling-tekst_id1-3-2-1" text:style-name="zakelijke-mededeling-tekst">
          <text:section text:name="tekst_id1-3-2-1-1" text:style-name="tekst">
            <text:p text:style-name="common-al">De gemeenteraad van Vught heeft op 11 juni 2026 besloten het TAM-omgevingsplan “Hoofdstuk 22e Martinilaan 2-4 Vught” gewijzigd vast te stellen. Burgemeester en wethouders maken dit besluit bekend. Het plan en de bijbehorende stukken liggen vanaf donderdag 27 augustus 2026 ter inzage.</text:p>
            <text:p text:style-name="common-al"/>
            <text:p text:style-name="common-al">
            <text:span text:style-name="nadrukvet">Waar gaat het plan over</text:span>
          </text:p>
            <text:p text:style-name="common-al">De gemeente wil de bestemming van dit stuk grond veranderen. Nu is het Wonen en Bedrijf. Het plan maakt het mogelijk om hier maximaal 62 woningen te bouwen verdeeld over drie bouwvolumes met een parkeerterrein. </text:p>
            <text:p text:style-name="common-al"/>
            <text:p text:style-name="common-al">
            <text:span text:style-name="nadrukvet">Stukken inzien</text:span>
          </text:p>
            <text:p text:style-name="common-al">Het vastgestelde omgevingsplan en de bijbehorende stukken zijn in te zien van donderdag 27 augustus 2026 tot en met donderdag 8 oktober 2026.</text:p>
            <text:p text:style-name="common-al">Dat kan op twee manieren:</text:p>
            <text:p text:style-name="common-al"/>
            <text:list text:style-name="id1-3-2-1-1-10">
              <text:list-item text:style-override="id1-3-2-1-1-10-1">
                <text:number>1.</text:number>
                <text:p text:style-name="al">· Online via https://omgevingswet.overheid.nl/regels-op-de-kaart. Gebruik het ID‑nummer NL.IMRO.0865.vghTAMMartinilaan2-VG01;</text:p>
              </text:list-item>
              <text:list-item text:style-override="id1-3-2-1-1-10-2">
                <text:number>2.</text:number>
                <text:p text:style-name="al">Op papier bij het gemeentekantoor. Maak hiervoor een afspraak. Het adres is Secretaris van Rooijstraat 1 in Vught.</text:p>
                <text:p text:style-name="al"/>
              </text:list-item>
            </text:list>
            <text:p text:style-name="common-al">
            <text:span text:style-name="nadrukvet">Niet eens met het besluit?</text:span>
          </text:p>
            <text:p text:style-name="common-al">Ben je het niet eens met de wijziging van het omgevingsplan en heb je hier belang bij, dan kun je beroep instellen. Je stuurt dan een brief waarin je uitlegt waarom je het niet eens bent met het besluit. De beroepstermijn start op vrijdag 28 augustus 2026 en eindigt op donderdag 8 oktober 2026.</text:p>
            <text:p text:style-name="common-al">Het beroepschrift stuur je naar:</text:p>
            <text:list text:style-name="id1-3-2-1-1-14">
              <text:list-item text:style-override="id1-3-2-1-1-14-1">
                <text:number>1.</text:number>
                <text:p text:style-name="al">· Afdeling bestuursrechtspraak van de Raad van State</text:p>
              </text:list-item>
              <text:list-item text:style-override="id1-3-2-1-1-14-2">
                <text:number>2.</text:number>
                <text:p text:style-name="al">· Postbus 20019</text:p>
              </text:list-item>
              <text:list-item text:style-override="id1-3-2-1-1-14-3">
                <text:number>3.</text:number>
                <text:p text:style-name="al">· 2500 EA Den Haag</text:p>
              </text:list-item>
            </text:list>
            <text:p text:style-name="common-al">Je kunt het beroepschrift ook digitaal indienen via het Digitaal Loket van de Raad van State.</text:p>
            <text:p text:style-name="last-al">Als je beroep hebt ingesteld, kun je de rechter vragen om een voorlopige beslissing. Het TAM-omgevingsplan geldt dan nog niet. De rechter doet dit alleen als er snel een uitspraak nodig is. Meer informatie over beroep en de kosten staat op www.raadvanstate.nl.</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40439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9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9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Vught</meta:user-defined>
    <meta:user-defined meta:name="OVERHEID.Informatietype/DC.type">officiële publicatie</meta:user-defined>
    <meta:user-defined meta:name="OVERHEIDop.Rubriek/DC.type">ruimtelijk plan of omgevingsdocument</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Ruimtelijkplan/OVERHEIDop.bekendmakingBetreffendePlan">NL.IMRO.0865.vghTAMMartinilaan2-VG01</meta:user-defined>
    <dc:language>nl</dc:language>
    <meta:user-defined meta:name="OVERHEIDop.locatietype/OVERHEIDop.gebiedsmarkering">Weg</meta:user-defined>
    <meta:user-defined meta:name="DC.title">KENNISGEVING VASTGESTELD TAM-OMGEVINGSPLAN “Hoofdstuk 22e Martinilaan 2-4 Vught”</meta:user-defined>
    <meta:user-defined meta:name="OVERHEIDop.datumEindeReactietermijn">2026-10-08</meta:user-defined>
    <meta:user-defined meta:name="OVERHEIDop.terinzageleggingBG">https://omgevingswet.overheid.nl/regels-op-de-kaart/documenten/NL.IMRO.0865.vghTAMMartinilaan2-VG01/regels?session=a2d185a0-3177-46be-be0c-14284b06318c</meta:user-defined>
    <meta:user-defined meta:name="DCTERMS.W3CDTF/DCTERMS.available">2026-08-27</meta:user-defined>
    <meta:user-defined meta:name="DCTERMS.W3CDTF/OVERHEIDop.jaargang">2026</meta:user-defined>
    <meta:user-defined meta:name="OVERHEIDop.publicationIssue">404395</meta:user-defined>
    <meta:user-defined meta:name="OVERHEIDop.GmbID/DC.identifier">gmb-2026-404395</meta:user-defined>
    <meta:user-defined meta:name="OVERHEIDop.versieInformatie"/>
  </office:meta>
</office:document-meta>
</file>