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De Knikker Zegerplasloop op 15 november 2026,17 januari 2027 en 21 februari 2027 aan Sportlaan 6, 2406 LD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De Knikker Zegerplasloop op 15 november 2026, 17 januari 2027 en 21 februari 2027 op de locatie Sportlaan 6, 2406 LD Alphen aan den Rijn, geregistreerd onder nr. 04843968051.</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43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68051</meta:user-defined>
    <meta:user-defined meta:name="DCTERMS.abstract">Aanvraag evenementenvergunning voor De Knikker Zegerplasloop op 15 november 2026,17 januari 2027 en 21 februari 2027 aan Sportlaan 6, 2406 LD Alphen aan den Rijn.</meta:user-defined>
    <dc:language>nl</dc:language>
    <meta:user-defined meta:name="OVERHEIDop.locatietype/OVERHEIDop.gebiedsmarkering">Punt</meta:user-defined>
    <meta:user-defined meta:name="DC.title">Aanvraag evenementenvergunning voor De Knikker Zegerplasloop op 15 november 2026,17 januari 2027 en 21 februari 2027 aan Sportlaan 6, 2406 LD Alphen aan den Rijn.</meta:user-defined>
    <meta:user-defined meta:name="DCTERMS.W3CDTF/DCTERMS.available">2026-08-27</meta:user-defined>
    <meta:user-defined meta:name="DCTERMS.W3CDTF/OVERHEIDop.jaargang">2026</meta:user-defined>
    <meta:user-defined meta:name="OVERHEIDop.publicationIssue">404391</meta:user-defined>
    <meta:user-defined meta:name="OVERHEIDop.GmbID/DC.identifier">gmb-2026-404391</meta:user-defined>
    <meta:user-defined meta:name="OVERHEIDop.versieInformatie"/>
  </office:meta>
</office:document-meta>
</file>