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met dakkapel op de woning, Balderikstraat 91, 3553BC Utrecht, GU-Z2026-00652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248</text:p>
            <text:p text:style-name="common-al">Toelichting: het bouwen van een dakopbouw met dakkapel op de woning</text:p>
            <text:p text:style-name="common-al">Datum ontvangst aanvraag: 2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43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248</meta:user-defined>
    <meta:user-defined meta:name="DCTERMS.abstract">Toelichting: het bouwen van een dakopbouw met dakkapel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met dakkapel op de woning, Balderikstraat 91, 3553BC Utrecht, GU-Z2026-0065248</meta:user-defined>
    <meta:user-defined meta:name="OVERHEIDop.datumEindeReactietermijn">2026-10-19</meta:user-defined>
    <meta:user-defined meta:name="OVERHEIDop.terinzageleggingBG">https://jeleefomgeving.nl/inzien/002220647/9f933a5c-bce0-4506-8180-2f320b662a6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88</meta:user-defined>
    <meta:user-defined meta:name="OVERHEIDop.GmbID/DC.identifier">gmb-2026-404388</meta:user-defined>
    <meta:user-defined meta:name="OVERHEIDop.versieInformatie"/>
  </office:meta>
</office:document-meta>
</file>