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Zeegsingel30kmafb1ia23769fe-ed4d-435e-8afb-9812f093300c.jpg" manifest:media-type="image/x-eps"/>
  <manifest:file-entry manifest:full-path="Pictures/Zeegsingel30kmafb2ia2a76e79-b669-4e62-a6e1-dd82ef4fc305.jpg" manifest:media-type="image/x-eps"/>
  <manifest:file-entry manifest:full-path="Pictures/Zeegsingel30kmafb3icc4339bf-31ff-4877-948d-0bb8e3ccca4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oornemen verkeersbesluit Zeegsingel diverse verkeersmaatregelen waaronder 30 km per 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230642</text:p>
            <text:p text:style-name="tussenkopcur">Voornemen:</text:p>
            <text:p text:style-name="common-al">Het college van burgemeester en wethouders heeft het voornemen om een verkeersbesluit te nemen voor de volgende verkeersmaatregelen: </text:p>
            <text:list text:style-name="id1-3-2-1-1-5">
              <text:list-item text:style-override="id1-3-2-1-1-5-1">
                <text:number>1.</text:number>
                <text:p text:style-name="al">Het instellen van een maximumsnelheid van 30 km per uur op de Zeegsingel;</text:p>
              </text:list-item>
              <text:list-item text:style-override="id1-3-2-1-1-5-2">
                <text:number>2.</text:number>
                <text:p text:style-name="al">Voorrangsborden te plaatsen zodat bestuurders op de Dotterlaan voorrang moeten verlenen aan bestuurders op de Zeegsingel;</text:p>
              </text:list-item>
              <text:list-item text:style-override="id1-3-2-1-1-5-3">
                <text:number>3.</text:number>
                <text:p text:style-name="al">Voorrangsborden te plaatsen zodat bestuurders op de Zeegsingel voorrang moeten verlenen aan bestuurders op de Nijmeegseweg;</text:p>
              </text:list-item>
              <text:list-item text:style-override="id1-3-2-1-1-5-4">
                <text:number>4.</text:number>
                <text:p text:style-name="al">Borden te plaatsen om aan te geven aan welke zijde de middengeleider in de Zeegsingel voorbij moet worden gereden;</text:p>
              </text:list-item>
              <text:list-item text:style-override="id1-3-2-1-1-5-5">
                <text:number>5.</text:number>
                <text:p text:style-name="al">Bushalteborden te plaatsen bij de nieuwe bushaltes aan de Zeegsingel;</text:p>
              </text:list-item>
              <text:list-item text:style-override="id1-3-2-1-1-5-6">
                <text:number>6.</text:number>
                <text:p text:style-name="al">Een parkeerverbodsbord en een bord D2 op een middengeleider te verwijderen. </text:p>
              </text:list-item>
            </text:list>
            <text:p text:style-name="common-al"/>
            <text:p text:style-name="common-al">
            <draw:frame><draw:text-box><text:section text:name="plaatje_id1-3-2-1-1-7-1" text:style-name="plaatje">
              <text:p text:style-name="illustratie_id1-3-2-1-1-7-1-1"><draw:frame draw:style-name="illustratie_id1-3-2-1-1-7-1-1" text:anchor-type="paragraph" svg:width="153mm" svg:height="108.63962264150942mm"><draw:image xlink:href="Pictures/Zeegsingel30kmafb1ia23769fe-ed4d-435e-8afb-9812f093300c.jpg" xlink:type="simple"/></draw:frame></text:p>
            </text:section></draw:text-box></draw:frame>
          </text:p>
            <text:p text:style-name="common-al">
            <draw:frame><draw:text-box><text:section text:name="plaatje_id1-3-2-1-1-8-1" text:style-name="plaatje">
              <text:p text:style-name="illustratie_id1-3-2-1-1-8-1-1"><draw:frame draw:style-name="illustratie_id1-3-2-1-1-8-1-1" text:anchor-type="paragraph" svg:width="153mm" svg:height="65.43396226415094mm"><draw:image xlink:href="Pictures/Zeegsingel30kmafb2ia2a76e79-b669-4e62-a6e1-dd82ef4fc305.jpg" xlink:type="simple"/></draw:frame></text:p>
            </text:section></draw:text-box></draw:frame>
          </text:p>
            <text:p text:style-name="common-al">
            <draw:frame><draw:text-box><text:section text:name="plaatje_id1-3-2-1-1-9-1" text:style-name="plaatje">
              <text:p text:style-name="illustratie_id1-3-2-1-1-9-1-1"><draw:frame draw:style-name="illustratie_id1-3-2-1-1-9-1-1" text:anchor-type="paragraph" svg:width="153mm" svg:height="77.17358490566036mm"><draw:image xlink:href="Pictures/Zeegsingel30kmafb3icc4339bf-31ff-4877-948d-0bb8e3ccca45.jpg" xlink:type="simple"/></draw:frame></text:p>
            </text:section></draw:text-box></draw:frame>
          </text:p>
            <text:p text:style-name="tussenkopcur">Achtergrond en motivatie</text:p>
            <text:p text:style-name="common-al">De Zeegsingel heeft een belangrijke functie voor de ontsluiting van de wijk, maar ligt ook in een drukke schoolomgeving, waardoor er veel fietsende schoolkinderen van de Zeegsingel gebruik maken. De kruising Zeegsingel/Nijmeegseweg maakt onderdeel uit van de doorfietsroute RijnWaalpad. De Zeegsingel kan niet veilig als 50 km/h-weg worden ingericht, omdat er onvoldoende ruimte is om vrijliggende fietspaden aan te brengen. Kijkende naar de Handreiking voorlopige inrichtingskenmerken GOW30 van het CROW komt de gemeente Arnhem tot de conclusie dat er sprake is van een gebiedsontsluitingsweg waarop het noodzakelijk is om de maximumsnelheid te verlagen naar 30 km/h.</text:p>
            <text:p text:style-name="common-al"/>
            <text:p text:style-name="common-al">Naast het plaatsen van de borden A1 30 km/h, worden de huidige bushalten verplaatst waardoor zij tegenover elkaar komen te liggen. Het bord E1 (Parkeerverbod) op de Zeegsingel komt te vervallen. Op de fietsstrook (met fietssymbolen) mag namelijk niet geparkeerd worden.</text:p>
            <text:p text:style-name="common-al"/>
            <text:p text:style-name="tussenkopcur">U kunt tot en met 10 september 2026 uw zienswijze doorgeven</text:p>
            <text:p text:style-name="common-al">U kunt een zienswijze over het voorgenomen besluit doorgeven. Een zienswijze is een reactie waarin u uw mening over het voorgenomen besluit geeft. Uw zienswijze kan invloed hebben op het uiteindelijke besluit. </text:p>
            <text:p text:style-name="common-al">U kunt nog geen bezwaar maken. Dat kan pas als er een besluit is genomen en bekend is gemaakt.</text:p>
            <text:p text:style-name="common-al"/>
            <text:p text:style-name="common-al">Stuur uw zienswijze liefst per email of per brief naar:</text:p>
            <text:p text:style-name="common-al">backoffice-handhaving@arnhem.nl</text:p>
            <text:p text:style-name="common-al">of </text:p>
            <text:p text:style-name="common-al">Het college van burgemeester en wethouders</text:p>
            <text:p text:style-name="common-al">Afdeling VHH</text:p>
            <text:p text:style-name="common-al">Backoffice Handhaving</text:p>
            <text:p text:style-name="common-al">Postbus 9200</text:p>
            <text:p text:style-name="common-al">6800 HA ARNHEM</text:p>
            <text:p text:style-name="common-al"/>
            <text:p text:style-name="last-al">Vermeldt u alstublieft het betreffende zaaknummer: 523064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style:style style:family="paragraph" style:name="illustratie_id1-3-2-1-1-9-1-1" style:parent-style-name="Standard">
      <style:paragraph-properties style:line-spacing="0mm" style:text-autospace="none" ofo:line-height="0.001cm"/>
    </style:style>
    <style:style style:family="graphic" style:name="illustratie_id1-3-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43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A1</meta:user-defined>
    <meta:user-defined meta:name="OVERHEIDop.verkeersbordcode">B3</meta:user-defined>
    <meta:user-defined meta:name="OVERHEIDop.verkeersbordcode">B6</meta:user-defined>
    <meta:user-defined meta:name="OVERHEIDop.verkeersbordcode">D2</meta:user-defined>
    <meta:user-defined meta:name="OVERHEIDop.verkeersbordcode">E1</meta:user-defined>
    <meta:user-defined meta:name="OVERHEIDop.verkeersbordcode">L3</meta:user-defined>
    <meta:user-defined meta:name="OVERHEIDop.verkeersbordcode">WM6</meta:user-defined>
    <dc:language>nl</dc:language>
    <meta:user-defined meta:name="OVERHEIDop.locatietype/OVERHEIDop.gebiedsmarkering">Lijn</meta:user-defined>
    <meta:user-defined meta:name="DC.title">Voornemen verkeersbesluit Zeegsingel diverse verkeersmaatregelen waaronder 30 km per uur</meta:user-defined>
    <meta:user-defined meta:name="DCTERMS.W3CDTF/DCTERMS.available">2026-08-27</meta:user-defined>
    <meta:user-defined meta:name="DCTERMS.W3CDTF/OVERHEIDop.jaargang">2026</meta:user-defined>
    <meta:user-defined meta:name="OVERHEIDop.publicationIssue">404386</meta:user-defined>
    <meta:user-defined meta:name="OVERHEIDop.GmbID/DC.identifier">gmb-2026-404386</meta:user-defined>
    <meta:user-defined meta:name="OVERHEIDop.versieInformatie"/>
  </office:meta>
</office:document-meta>
</file>