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Natalstraat 20, 2572 A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650602, Het uitvoeren van wegwerkzaamheden van 31-8-2026 t/m 18-12-2026 ter hoogte van locatie Natalstraat 20 op de locatie Natalstraat 20, 2572 AZ 's-Gravenhage </text:p>
            <text:p text:style-name="common-al">
            
          </text:p>
            <text:p text:style-name="common-al">Ons kenmerk: VTH2026-62032</text:p>
            <text:p text:style-name="common-al">
            
          </text:p>
            <text:p text:style-name="common-al">Categorie: Instemmingsbesluit: Telecom</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Natalstraat 20, 2572 AZ 's-Gravenhage</text:p>
            <text:p text:style-name="common-al">
            
          </text:p>
            <text:p text:style-name="common-al">
            <text:span text:style-name="nadrukvet">
              <text:span text:style-name="nadrukcur">Datum bekendmaking besluit:</text:span>
            </text:span>
          </text:p>
            <text:p text:style-name="common-al">27-08-2026</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om MDJ-PD343218 aan te leggen. En om verkeersmaatregelen te nemen (volgens bijgevoegde tekeningen, in bijlage 3).</text:p>
            <text:p text:style-name="common-al">
            
          </text:p>
            <text:p text:style-name="common-al">•	Werkzaamheden: Te leggen 2 laagspanningskabels (12 en 3 mtr) en mantelbuis ø 63 PE (6 mtr). wegoversteek open ontgraving i.v.m. nieuwe aansluiting 3x25A t.b.v. laadpaal</text:p>
            <text:p text:style-name="common-al">•	Locatie: Aspasialaan 2T.  </text:p>
            <text:p text:style-name="common-al">•	Geldig van: 14-09-2026 tot en met 22-0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9 augustus 2026 voor advies voorgelegd aan onderstaande partijen.</text:p>
            <text:p text:style-name="common-al">
            
          </text:p>
            <text:p text:style-name="common-al">Advies wegbeheerder van het stadsdeel Leidschenveen-Ypenburg</text:p>
            <text:p text:style-name="common-al">In het advies van 19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Bewoners van de flat moeten ongehinderd het pand in en uit kunnen rijd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032</meta:user-defined>
    <meta:user-defined meta:name="DCTERMS.abstract">650602, Het uitvoeren van wegwerkzaamheden van 31-8-2026 t/m 18-12-2026 ter hoogte van locatie Natalstraat 20</meta:user-defined>
    <dc:language>nl</dc:language>
    <meta:user-defined meta:name="OVERHEIDop.locatietype/OVERHEIDop.gebiedsmarkering">Punt</meta:user-defined>
    <meta:user-defined meta:name="DC.title">APV Vergunning - Besluiten, Natalstraat 20, 2572 AZ 's-Gravenhage</meta:user-defined>
    <meta:user-defined meta:name="DCTERMS.W3CDTF/DCTERMS.available">2026-08-27</meta:user-defined>
    <meta:user-defined meta:name="DCTERMS.W3CDTF/OVERHEIDop.jaargang">2026</meta:user-defined>
    <meta:user-defined meta:name="OVERHEIDop.publicationIssue">404382</meta:user-defined>
    <meta:user-defined meta:name="OVERHEIDop.GmbID/DC.identifier">gmb-2026-404382</meta:user-defined>
    <meta:user-defined meta:name="OVERHEIDop.versieInformatie"/>
  </office:meta>
</office:document-meta>
</file>