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lantage Badlaan 22-H 1018T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in de voorgevel van de begane grond en eerste verdieping ten behoeve van twee woningen</text:p>
            <text:p text:style-name="common-al">Zaakadres: Plantage Badlaan 22-H 1018TJ Amsterdam</text:p>
            <text:p text:style-name="common-al">Datum ontvangst: 27-07-2026</text:p>
            <text:p text:style-name="common-al">Zaaknummer: Z2026-033320</text:p>
            <text:p text:style-name="common-al">DSO-nummer: 202607270105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3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320</meta:user-defined>
    <meta:user-defined meta:name="DCTERMS.abstract">vervangen van de kozijnen in de voorgevel van de begane grond en eerste verdieping ten behoeve van twee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lantage Badlaan 22-H 1018TJ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80</meta:user-defined>
    <meta:user-defined meta:name="OVERHEIDop.GmbID/DC.identifier">gmb-2026-404380</meta:user-defined>
    <meta:user-defined meta:name="OVERHEIDop.versieInformatie"/>
  </office:meta>
</office:document-meta>
</file>