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han Huizingalaan 765 1066VH Amsterdam, johan huizingalaan 7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ing op eerder verleende vergunning met kenmerk Z2023-NW001062</text:p>
            <text:p text:style-name="common-al">Zaakadres: Johan Huizingalaan 765 1066VH Amsterdam, johan huizingalaan 765</text:p>
            <text:p text:style-name="common-al">Datum ontvangst: 22-07-2026</text:p>
            <text:p text:style-name="common-al">Zaaknummer: Z2026-032534</text:p>
            <text:p text:style-name="common-al">DSO-nummer: 20260722011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3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2534</meta:user-defined>
    <meta:user-defined meta:name="DCTERMS.abstract">wijziging op eerder verleende vergunning met kenmerk Z2023-NW00106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ohan Huizingalaan 765 1066VH Amsterdam, johan huizingalaan 765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79</meta:user-defined>
    <meta:user-defined meta:name="OVERHEIDop.GmbID/DC.identifier">gmb-2026-404379</meta:user-defined>
    <meta:user-defined meta:name="OVERHEIDop.versieInformatie"/>
  </office:meta>
</office:document-meta>
</file>