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Rijksstraatweg 93 en 95 Benn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5 augustus 2026 een aanvraag omgevingsvergunning voor het opknappen van de luiken aan de voorzijde van het monument op het adres Rijksstraatweg 93 en 95 te Bennebroek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Activiteit die betrekking heeft op een gemeentelijk monumen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43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01</meta:user-defined>
    <meta:user-defined meta:name="DCTERMS.abstract">Betreft: aanvraag op het adres Rijksstraatweg 93 en 95 te Bennebroek voor Luiken voorzijde opknappen</meta:user-defined>
    <dc:language>nl</dc:language>
    <meta:user-defined meta:name="OVERHEIDop.locatietype/OVERHEIDop.gebiedsmarkering">Vlak</meta:user-defined>
    <meta:user-defined meta:name="DC.title">Aanvraag omgevingsvergunning voor Rijksstraatweg 93 en 95 Bennebro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75</meta:user-defined>
    <meta:user-defined meta:name="OVERHEIDop.GmbID/DC.identifier">gmb-2026-404375</meta:user-defined>
    <meta:user-defined meta:name="OVERHEIDop.versieInformatie"/>
  </office:meta>
</office:document-meta>
</file>