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ntheffing toegekend voor Werkzaamheden van 7 t/m 13 september 2026, Bovenkerkerweg 103/ Aansluiting J.C. van Hattumweg  op Bovenkerker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25 augustus 2026 een besluit genomen op de aanvraag. De ontheffing is aangevraagd voor Werkzaamheden van 7 t/m 13 september 2026 op locatie Bovenkerkerweg 103/ Aansluiting J.C. van Hattumweg  op Bovenkerkerweg. Het betreft de volgende activiteit(en):</text:p>
            <text:list text:style-name="id1-3-2-1-1-2">
              <text:list-item text:style-override="id1-3-2-1-1-2-1">
                <text:number>•</text:number>
                <text:p text:style-name="al">produceren van geluid</text:p>
              </text:list-item>
            </text:list>
            <text:p text:style-name="common-al">De aanvraag is geregistreerd onder zaaknummer Z2026-00007988. De ontheffing geluidhinder is toegekend.</text:p>
            <text:p text:style-name="common-al">
            <text:span text:style-name="nadrukvet">Bent u het niet eens met het besluit?</text:span>
          </text:p>
            <text:p text:style-name="common-al">U kunt Gemeente Amstelveen tot 6 okto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6-000079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40437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7988</meta:user-defined>
    <meta:user-defined meta:name="DCTERMS.abstract">Betreft:  besluit op locatie Bovenkerkerweg 103/ Aansluiting J.C. van Hattumweg  op Bovenkerkerweg</meta:user-defined>
    <dc:language>nl</dc:language>
    <meta:user-defined meta:name="OVERHEIDop.locatietype/OVERHEIDop.gebiedsmarkering">Lijn</meta:user-defined>
    <meta:user-defined meta:name="DC.title">Aanvraag ontheffing toegekend voor Werkzaamheden van 7 t/m 13 september 2026, Bovenkerkerweg 103/ Aansluiting J.C. van Hattumweg  op Bovenkerkerwe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74</meta:user-defined>
    <meta:user-defined meta:name="OVERHEIDop.GmbID/DC.identifier">gmb-2026-404374</meta:user-defined>
    <meta:user-defined meta:name="OVERHEIDop.versieInformatie"/>
  </office:meta>
</office:document-meta>
</file>