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office:automatic-styles>
  <office:body>
    <office:text>
      <text:p text:style-name="new_page_staatscourant"/>
      <text:p text:style-name="single-kop-titel">Ontwerp-Omgevingsvisie Tiel 2050 ter inzag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Tiel heeft op 18 augustus 2026 besloten de ontwerp-Omgevingsvisie Tiel 2050 ter inzage te leggen. De ontwerp-Omgevingsvisie Tiel 2050 ligt met ingang van 27 augustus 2026 gedurende zes weken ter inzage.</text:p>
            <text:p text:style-name="common-al">De Omgevingsvisie Tiel 2050 beschrijft de langetermijnvisie van de gemeente op de fysieke leefomgeving. In de omgevingsvisie staat hoe de gemeente Tiel zich de komende jaren wil ontwikkelen op onderwerpen zoals wonen, werken, mobiliteit, duurzaamheid, landschap en leefbaarheid.</text:p>
            <text:p text:style-name="common-al">
            <text:span text:style-name="nadrukvet">Stukken inzien</text:span>
          </text:p>
            <text:p text:style-name="common-al">U kunt de Ontwerp-Omgevingsvisie Tiel 2050 en de bijbehorende stukken digitaal bekijken via het digitale publicatieblad op officielebekendmakingen.nl. De documenten hangen als ‘Bekijk documenten’ aan deze publicatie (zie linker kolom).</text:p>
            <text:p text:style-name="common-al">De ontwerp-Omgevingsvisie Tiel 2050 ligt van <text:span text:style-name="nadrukcur">27 augustus 2026 tot en met 9 oktober 2026 </text:span>ter inzage.</text:p>
            <text:p text:style-name="common-al">De ontwerp-omgevingsvisie en de daarbij behorende stukken, waaronder de omgevingseffectenscan, kunnen gedurende deze periode worden ingezien:</text:p>
            <text:list text:style-name="id1-3-2-1-1-7">
              <text:list-item text:style-override="id1-3-2-1-1-7-1">
                <text:number>•</text:number>
                <text:p text:style-name="al">digitaal via de website van de gemeente Tiel: www.tiel.nl/omgevingsvisie; </text:p>
              </text:list-item>
              <text:list-item text:style-override="id1-3-2-1-1-7-2">
                <text:number>•</text:number>
                <text:p text:style-name="al">desgewenst op afspraak in het gemeentehuis van Tiel. </text:p>
              </text:list-item>
            </text:list>
            <text:p text:style-name="common-al">
            <text:span text:style-name="nadrukvet">Indienen van een zienswijze</text:span>
          </text:p>
            <text:p text:style-name="common-al">Gedurende de periode van 27 augustus 2026 tot en met 9 oktober 2026 kan eenieder een zienswijze indienen over de ontwerp-Omgevingsvisie Tiel 2050.</text:p>
            <text:p text:style-name="common-al">De zienswijze kan op de volgende manieren worden ingediend:</text:p>
            <text:list text:style-name="id1-3-2-1-1-11">
              <text:list-item text:style-override="id1-3-2-1-1-11-1">
                <text:number>•</text:number>
                <text:p text:style-name="al">Schriftelijk: stuur uw zienswijze aan het college van burgemeester en wethouders van de gemeente Tiel, Postbus 6325, 4000 HH Tiel, onder vermelding van <text:span text:style-name="nadrukcur">'zienswijze ontwerp-Omgevingsvisie Tiel 2050'</text:span>. Vermeld daarbij in ieder geval uw naam en adres. De zienswijze dient te zijn ondertekend. </text:p>
              </text:list-item>
              <text:list-item text:style-override="id1-3-2-1-1-11-2">
                <text:number>•</text:number>
                <text:p text:style-name="al">Digitaal: stuur uw zienswijze per e-mail naar <text:span text:style-name="nadrukvet"><text:span text:style-name="nadrukondlijn">mtimmerman@tiel.nl</text:span></text:span> onder vermelding van <text:span text:style-name="nadrukcur">'zienswijze ontwerp-Omgevingsvisie Tiel 2050'</text:span>. Vermeld daarbij in ieder geval uw naam en adres. De zienswijze dient te zijn voorzien van uw naam en een (digitale) ondertekening.</text:p>
              </text:list-item>
              <text:list-item text:style-override="id1-3-2-1-1-11-3">
                <text:number>•</text:number>
                <text:p text:style-name="al">Mondeling: voor het mondeling indienen van een zienswijze kunt u een afspraak maken met mevrouw M. Timmerman via telefoonnummer 06 - 52012621. </text:p>
              </text:list-item>
            </text:list>
            <text:p text:style-name="common-al">Tijdens de terinzagelegging kunnen zienswijzen worden ingediend op de ontwerp-Omgevingsvisie Tiel 2050. Daarbij kunnen indieners ook reageren op de inhoud en conclusies van de omgevingseffectenscan, die als onderbouwing bij de ontwerp-omgevingsvisie ter inzage ligt. De ontvangen zienswijzen worden betrokken bij de verdere besluitvorming over de omgevingsvisie.</text:p>
            <text:p text:style-name="common-al">
            <text:span text:style-name="nadrukvet">Vervolgprocedure</text:span>
          </text:p>
            <text:p text:style-name="last-al">Na afloop van de inzagetermijn worden de ingediende zienswijzen beoordeeld en betrokken bij de verdere besluitvorming. De gemeenteraad besluit vervolgens over de vaststelling van de Omgevingsvisie Tiel 2050. Degenen die een zienswijze hebben ingediend, worden geïnformeerd over het besluit van de gemeenteraad en de beantwoording van de zienswijzen.</text:p>
            <text:p text:style-name="tekst_bottom"/>
          </text:section>
        </text:section>
        <text:section text:name="zakelijke-mededeling-sluiting_id1-3-2-2" text:style-name="zakelijke-mededeling-sluiting">
          <text:section text:name="ondertekening_id1-3-2-2-1">
            <text:p><text:span text:style-name="functie">Tiel, 18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40437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7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7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Tiel</meta:user-defined>
    <meta:user-defined meta:name="OVERHEID.Informatietype/DC.type">officiële publicatie</meta:user-defined>
    <meta:user-defined meta:name="OVERHEIDop.Rubriek/DC.type">participatie</meta:user-defined>
    <meta:user-defined meta:name="OVERHEID.Gemeente/OVERHEID.authority">Tiel</meta:user-defined>
    <meta:user-defined meta:name="OVERHEID.Gemeente/DCTERMS.publisher">Tiel</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Ontwerp-Omgevingsvisie Tiel 2050 ter inzage</meta:user-defined>
    <meta:user-defined meta:name="OVERHEIDop.datumEindeReactietermijn">2026-10-09</meta:user-defined>
    <meta:user-defined meta:name="OVERHEIDop.TilID/OVERHEIDop.terinzageleggingOP">til-2026-33883</meta:user-defined>
    <meta:user-defined meta:name="DCTERMS.W3CDTF/DCTERMS.available">2026-08-27</meta:user-defined>
    <meta:user-defined meta:name="DCTERMS.W3CDTF/OVERHEIDop.jaargang">2026</meta:user-defined>
    <meta:user-defined meta:name="OVERHEIDop.publicationIssue">404372</meta:user-defined>
    <meta:user-defined meta:name="OVERHEIDop.GmbID/DC.identifier">gmb-2026-404372</meta:user-defined>
    <meta:user-defined meta:name="OVERHEIDop.versieInformatie"/>
  </office:meta>
</office:document-meta>
</file>