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jpgeikenpad1iff3a6337-0aa5-4001-8af1-5a438749e7ec.jpg" manifest:media-type="image/x-eps"/>
  <manifest:file-entry manifest:full-path="Pictures/Afbeelding2.pngeikenpadifa3f88eb-69a9-4d3a-9ee7-07e23b25400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5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5-2">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4">
      <text:list-level-style-bullet text:bullet-char="•" text:level="1">
        <style:list-level-properties text:min-label-width="10mm"/>
      </text:list-level-style-bullet>
    </text:list-style>
    <text:list-style style:name="id1-3-2-2-1-55-5">
      <text:list-level-style-bullet text:bullet-char="•" text:level="1">
        <style:list-level-properties text:min-label-width="10mm"/>
      </text:list-level-style-bullet>
    </text:list-style>
    <text:list-style style:name="id1-3-2-2-1-55-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5-7">
      <text:list-level-style-bullet text:bullet-char="•" text:level="1">
        <style:list-level-properties text:min-label-width="10mm"/>
      </text:list-level-style-bullet>
    </text:list-style>
    <text:list-style style:name="id1-3-2-2-1-55-8">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5-9">
      <text:list-level-style-bullet text:bullet-char="•" text:level="1">
        <style:list-level-properties text:min-label-width="10mm"/>
      </text:list-level-style-bullet>
    </text:list-style>
    <text:list-style style:name="id1-3-2-2-1-55-10">
      <text:list-level-style-bullet text:bullet-char="•" text:level="1">
        <style:list-level-properties text:min-label-width="10mm"/>
      </text:list-level-style-bullet>
    </text:list-style>
    <text:list-style style:name="id1-3-2-2-1-55-11">
      <text:list-level-style-bullet text:bullet-char="•" text:level="1">
        <style:list-level-properties text:min-label-width="10mm"/>
      </text:list-level-style-bullet>
    </text:list-style>
    <text:list-style style:name="id1-3-2-2-1-55-12">
      <text:list-level-style-bullet text:bullet-char="•" text:level="1">
        <style:list-level-properties text:min-label-width="10mm"/>
      </text:list-level-style-bullet>
    </text:list-style>
    <text:list-style style:name="id1-3-2-2-1-55-13">
      <text:list-level-style-bullet text:bullet-char="•" text:level="1">
        <style:list-level-properties text:min-label-width="10mm"/>
      </text:list-level-style-bullet>
    </text:list-style>
    <text:list-style style:name="id1-3-2-2-1-55-14">
      <text:list-level-style-bullet text:bullet-char="•" text:level="1">
        <style:list-level-properties text:min-label-width="10mm"/>
      </text:list-level-style-bullet>
    </text:list-style>
    <text:list-style style:name="id1-3-2-2-1-55-15">
      <text:list-level-style-bullet text:bullet-char="•" text:level="1">
        <style:list-level-properties text:min-label-width="10mm"/>
      </text:list-level-style-bullet>
    </text:list-style>
    <text:list-style style:name="id1-3-2-2-1-55-16">
      <text:list-level-style-bullet text:bullet-char="•" text:level="1">
        <style:list-level-properties text:min-label-width="10mm"/>
      </text:list-level-style-bullet>
    </text:list-style>
    <text:list-style style:name="id1-3-2-2-1-55-17">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5-18">
      <text:list-level-style-bullet text:bullet-char="•" text:level="1">
        <style:list-level-properties text:min-label-width="10mm"/>
      </text:list-level-style-bullet>
    </text:list-style>
    <text:list-style style:name="id1-3-2-2-1-55-19">
      <text:list-level-style-bullet text:bullet-char="•" text:level="1">
        <style:list-level-properties text:min-label-width="10mm"/>
      </text:list-level-style-bullet>
    </text:list-style>
    <text:list-style style:name="id1-3-2-2-1-55-20">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55-21">
      <text:list-level-style-bullet text:bullet-char="•" text:level="1">
        <style:list-level-properties text:min-label-width="10mm"/>
      </text:list-level-style-bullet>
    </text:list-style>
  </office:automatic-styles>
  <office:body>
    <office:text>
      <text:p text:style-name="new_page_staatscourant"/>
      <text:p text:style-name="single-kop-titel">Verkeersbesluit voor aanleg doorfietsverbinding Eikenpad, Bunnik</text:p>
      <text:section text:name="regeling_id1-3-2" text:style-name="regeling">
        <text:section text:name="aanhef_id1-3-2-1" text:style-name="aanhef">
          <text:section text:name="preambule_id1-3-2-1-1" text:style-name="preambule">
            <text:p text:style-name="al"/>
            <text:p text:style-name="al">Ten behoeve van het realiseren van een doorfietsroute tussen Utrecht Science Park, Bunnik, Houten en Veenendaal.</text:p>
            <text:p text:style-name="al">Burgermeester en Wethouders van gemeente Bunnik</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Situatie</text:span>
          </text:p>
            <text:p text:style-name="al">De gemeente Bunnik werkt samen met de Provincie Utrecht aan doorfietsroutes tussen Utrecht Science Park, Bunnik, Houten en Veenendaal. Fietsverkeer gaat in de toekomst via een nieuw fietspad vanaf de Van Zijldreef door het Eikenplantsoen naar het Vagantenpad richting Utrecht Science Park. Voor deze beoogde aanpassingen is een verkeersbesluit nodig.</text:p>
            <text:p text:style-name="tussenkopcur"/>
            <text:p text:style-name="tussenkopcur">Overwegende dat:</text:p>
            <text:p text:style-name="al">uit het oogpunt van artikel 2 van de Wegenverkeerswet 1994 (WVW 1994) het nodig is om een verkeersbesluit te nemen om, zoals hierna gemotiveerd zal worden:</text:p>
            <text:list text:style-name="id1-3-2-2-1-7">
              <text:list-item text:style-override="id1-3-2-2-1-7-1">
                <text:number>•</text:number>
                <text:p text:style-name="al">de veiligheid op de weg te verzekeren;</text:p>
              </text:list-item>
              <text:list-item text:style-override="id1-3-2-2-1-7-2">
                <text:number>•</text:number>
                <text:p text:style-name="al">weggebruikers en passagiers te beschermen;</text:p>
              </text:list-item>
              <text:list-item text:style-override="id1-3-2-2-1-7-3">
                <text:number>•</text:number>
                <text:p text:style-name="al">de vrijheid van het verkeer zoveel mogelijk te waarborgen;</text:p>
              </text:list-item>
              <text:list-item text:style-override="id1-3-2-2-1-7-4">
                <text:number>•</text:number>
                <text:p text:style-name="al">de bruikbaarheid van de weg te waarborgen;</text:p>
                <text:p text:style-name="al"/>
              </text:list-item>
            </text:list>
            <text:p text:style-name="al">de provincie werkt aan doorfietsroutes om het fietsen tussen dorpen en steden veiliger, sneller, aantrekkelijker en comfortabeler te maken;</text:p>
            <text:p text:style-name="al">onder doorfietsroutes onder andere de route tussen Utrecht Science Park, Bunnik en Veenendaal (F225) en de route tussen Utrecht Science Park, Bunnik en Houten (F27) valt;</text:p>
            <text:p text:style-name="al">tussen de kruising van de Provincialeweg en de Van Zijldreef te Bunnik en Utrecht Science Park deze twee doorfietsroutes samenkomen;</text:p>
            <text:p text:style-name="al">om deze fietsverbinding te verbeteren, wordt ingezet op een fietsroute over het Eikenpad en een verbinding door het Eikenplantsoen en het landschap met het Vagantenpad;</text:p>
            <text:p text:style-name="al">het bestemmingsplan voor deze fietsverbinding op 26 januari 2023 door de gemeenteraad is vastgesteld;</text:p>
            <text:p text:style-name="al">het Vagantenpad reeds een rechte fietsroute naar het hart van Utrecht Science Park faciliteert;</text:p>
            <text:p text:style-name="al">de Van Zijldreef reeds een rechte fietsroute naar de splitsing van de doorfietsroutes F225 en F27 faciliteert;</text:p>
            <text:p text:style-name="al">met het realiseren van een route langs het Eikenpad, gelegen tussen de kruising Van Zijldreef - Lokhorstlaan en aansluitend op het Vagantenpad ten zuiden van het Jaagpad, wordt bijgedragen aan het realiseren van directe doorfietsroute tussen Bunnik en Utrecht Science Park </text:p>
            <text:p text:style-name="al">bij de kruising Van Zijldreef/Lokhorstlaan hiervoor de doorfietsroute op een logische wijze dient door te lopen en de attentie van het kruisend verkeer van de beoogde doorfietsroute bij de kruising Van Zijldreef/Lokhorstlaan verhoogd moet worden;</text:p>
            <text:p text:style-name="al">dit bereikt kan worden door de kruising Van Zijldreef/Lokhorstlaan te voorzien van een plateau met attentie verhogende kleurstelling en waarschuwingsbebording voor het overige verkeer om ze te waarschuwen voor de oprijdende fietsers (J24-bebording);</text:p>
            <text:p text:style-name="al">voor een duidelijke overgang naar een 30 km/h-zone bij dit plateau een poortconstructie ten zuiden van de T-kruising Van Zijldreef/Lokhorstlaan gewenst is;</text:p>
            <text:p text:style-name="al">voor het realiseren van een poortconstructie een aanvullend A01-30zb en A01-30ze benodigd is aan de oostzijde van de Van Zijldreef ter hoogte van de bestaande borden A01-30zb en A01-30ze aan de westzijde van de Van Zijldreef;</text:p>
            <text:p text:style-name="al">het fietsverkeer over de doorfietsroute bij de Van Zijldreef aan weerszijden van de weg fietst en bij het Eikenpad op een eigen fietspad fietst;</text:p>
            <text:p text:style-name="al">de kruising Van Zijldreef/Lokhorstlaan zo overzichtelijk mogelijk vormgegeven moet worden;</text:p>
            <text:p text:style-name="al">dit bereikt wordt door het fietsverkeer op de kruising Van Zijldreef/Lokhorstlaan kortstondig op de rijbaan te laten rijden, zodat fietsers op de kruising Van Zijldreef/Lokhorstlaan recht kunnen oversteken en een overzichtelijke en verkeersveilige inrichting van de gelijkwaardige kruising wordt gerealiseerd;</text:p>
            <text:p text:style-name="al">de huidige functie van het Eikenpad als voetpad ook behouden blijft;</text:p>
            <text:p text:style-name="al">de kruisende voetpaden van het Eikenpad tussen de Vagantenpad en Lokhorstlaan behouden en veilig te gebruiken blijven;</text:p>
            <text:p text:style-name="al">dit bereikt wordt door naast het fietspad Eikenpad een voetpad aan te leggen tussen de Lokhorstlaan en het Vagantenpad, die aansluiting geeft op de tussenliggende kruisende voetpaden;</text:p>
            <text:p text:style-name="al">bij de ontstane oversteken van kruisende voetpaden met het fietspad Eikenpad bij het fietspad drempels gewenst zijn om fietsverkeer te attenderen op kruisende voetgangers;</text:p>
            <text:p text:style-name="al">er aan weerszijden van het Vagantenpad momenteel een geslotenverklaring voor motorvoertuigen geldt door middel van bord C12;</text:p>
            <text:p text:style-name="al">het landbouwperceel aan het Vagantenpad uitsluitend bereikbaar is via het Vagantenpad en landbouwverkeer daarom gebruik moet kunnen blijven maken van deze route;</text:p>
            <text:p text:style-name="al">hiertoe onder de bestaande borden C12 aan het begin van het Vagantenpad en bij de kruising Vagantenpad/Rijnsoever/Zandlaan een onderbord met de tekst "uitgezonderd landbouwvoertuigen" geplaatst dient te worden;</text:p>
            <text:p text:style-name="al">landbouwverkeer dat gebruikmaakt van het Vagantenpad tijdig geïnformeerd dient te worden over de verderop geldende gewichtsbeperking van 10 ton;</text:p>
            <text:p text:style-name="al">hiertoe aan het begin van het Vagantenpad een bord C21 (10 t) voorzien van een onderbord met de afstand tot de gewichtsbeperking geplaatst dient te worden;</text:p>
            <text:p text:style-name="al"/>
            <text:p text:style-name="al">ook bij de kruising Vagantenpad/Rijnsoever/Zandlaan een bord C21 (10 t) aanwezig is;</text:p>
            <text:p text:style-name="al">om weggebruikers tijdig te attenderen op de locatie van de gewichtsbeperking onder dit bord eveneens een onderbord met de afstand tot de gewichtsbeperking geplaatst dient te worden.</text:p>
            <text:p text:style-name="al">door het realiseren van de aansluiting van het fietspad Eikenpad op de kruising Lokhorstlaan-Van Zijldreef er geen fysieke ruimte meer is voor parkeren en op deze locatie de gereserveerde parkeerplaats voor een deelauto moet worden opgeheven;</text:p>
            <text:p text:style-name="al">hiertoe het eerdere verkeersbesluit voor toewijzing van deze gereserveerde deelautoplek ingetrokken moet worden;</text:p>
            <text:p text:style-name="al">de wegen binnen voornoemd gebied op het moment van realisatie in beheer zijn bij en onderhouden worden door de gemeente Bunnik en voorts zijn gelegen binnen de bebouwde kom van de gemeente Bunnik.</text:p>
            <text:p text:style-name="al"/>
            <text:p text:style-name="al">Is het gewenst om:</text:p>
            <text:list text:style-name="id1-3-2-2-1-40">
              <text:list-item text:style-override="id1-3-2-2-1-40-1">
                <text:number>•</text:number>
                <text:p text:style-name="al">het Eikenpad vorm te geven als doorfietsroute via de hiernavolgend genoemde verkeerswijzigingen;</text:p>
              </text:list-item>
              <text:list-item text:style-override="id1-3-2-2-1-40-2">
                <text:number>•</text:number>
                <text:p text:style-name="al">de aansluitingen van dit deel van de doorfietsroute op de kruisingen met de Vagantenpad en Van Zijldreef als doorfietsroute vorm te geven via de hiernavolgende genoemde verkeerswijzigingen;</text:p>
              </text:list-item>
              <text:list-item text:style-override="id1-3-2-2-1-40-3">
                <text:number>•</text:number>
                <text:p text:style-name="al">de kruisingen van dit deel van de doorfietsroute met de bestaande voetpaden tussen de Vagantenpad en Van Zijldreef vorm te geven via de hierna volgend genoemde verkeerswijzigingen.</text:p>
              </text:list-item>
            </text:list>
            <text:p text:style-name="al">
            <draw:frame><draw:text-box><text:section text:name="plaatje_id1-3-2-2-1-41-1" text:style-name="plaatje">
              <text:p text:style-name="illustratie_id1-3-2-2-1-41-1-1"><draw:frame draw:style-name="illustratie_id1-3-2-2-1-41-1-1" text:anchor-type="paragraph" svg:width="100mm" svg:height="92.30000000000001mm"><draw:image xlink:href="Pictures/Afbeelding1.jpgeikenpad1iff3a6337-0aa5-4001-8af1-5a438749e7ec.jpg" xlink:type="simple"/></draw:frame></text:p>
            </text:section></draw:text-box></draw:frame>
          </text:p>
            <text:p text:style-name="al">
            <text:span text:style-name="nadrukcur">Figuur 1: Te plaatsen en te verwijderen verkeersbesluitplichtige en (ondersteunende) informatieve bebording bij kruising Lokhorstlaan/van Zijldreef</text:span>
          </text:p>
            <text:p text:style-name="al">
            <draw:frame><draw:text-box><text:section text:name="plaatje_id1-3-2-2-1-43-1" text:style-name="plaatje">
              <text:p text:style-name="illustratie_id1-3-2-2-1-43-1-1"><draw:frame draw:style-name="illustratie_id1-3-2-2-1-43-1-1" text:anchor-type="paragraph" svg:width="100mm" svg:height="91.7mm"><draw:image xlink:href="Pictures/Afbeelding2.pngeikenpadifa3f88eb-69a9-4d3a-9ee7-07e23b25400b.jpg" xlink:type="simple"/></draw:frame></text:p>
            </text:section></draw:text-box></draw:frame>
          </text:p>
            <text:p text:style-name="al">
            <text:span text:style-name="nadrukvet">
              <text:span text:style-name="nadrukcur">Figuur 2: Te plaatsen en te verwijderen verkeersbesluitplichtige en (ondersteunende) informatieve bebording</text:span> bij <text:span text:style-name="nadrukcur">kruising Vagantenpad/Rijnsoever/Zandlaan.</text:span></text:span>
          </text:p>
            <text:p text:style-name="al">
            <text:span text:style-name="nadrukvet"/>
          </text:p>
            <text:p text:style-name="al">
            <text:span text:style-name="nadrukvet">Gelet op: </text:span>
          </text:p>
            <text:p text:style-name="al">Op grond van artikel 15, eerste lid, van de WVW 1994 moet een verkeersbesluit worden genomen voor het plaatsen of verwijderen van verkeerstekens genoemd in artikel 12 van het Besluit administratieve bepalingen inzake het wegverkeer (BABW), alsmede voor de daar onder aan te brengen, te wijzigen of te verwijderen onderborden voor zover daardoor een gebod of verbod ontstaat of wordt gewijzigd;</text:p>
            <text:p text:style-name="al">op grond van artikel 15, tweede lid, van de WVW 1994 moet een verkeersbesluit worden genomen voor maatregelen op of aan de weg, voor wijzigingen van de inrichting van de weg, of voor het aanbrengen of verwijderen van voorzieningen ter regeling van het verkeer, indien deze leiden tot een beperking of uitbreiding van het aantal categorieën weggebruikers dat van de weg of weggedeelte gebruik kan maken;</text:p>
            <text:p text:style-name="al">overeenkomstig artikel 18, eerste lid, onder d, van de WVW 1994 moeten verkeersbesluiten worden genomen door burgemeester en wethouders voor zover zij betreffen het verkeer op de wegen, welke niet in het beheer zijn bij het Rijk, de provincie of een waterschap;</text:p>
            <text:p text:style-name="al">overeenkomstig artikel 24 van het BABW is overleg gepleegd met de korpschef van de Nationale Politie, District Oost Utrecht<text:span text:style-name="nadrukcur">, </text:span>met de daartoe gemachtigde medewerker verkeersadvisering en heeft de laatstgenoemde ingestemd met de hierna te besluiten verkeersmaatregelen;</text:p>
            <text:p text:style-name="al">dat het college van Burgemeester en Wethouders het nemen van verkeersbesluiten heeft gemandateerd aan de medewerkers mobiliteit.</text:p>
            <text:p text:style-name="al"/>
            <text:p text:style-name="al">BESLUITEN:</text:p>
            <text:p text:style-name="al">Op grond van vorenstaande overwegingen besluiten burgemeester en wethouders de volgende verkeersborden en verkeerstekens te verwijderen en/of te plaatsen komende uit bijlage 1 van het RVV 1990, namelijk:</text:p>
            <text:list text:style-name="id1-3-2-2-1-55">
              <text:list-item text:style-override="id1-3-2-2-1-55-1">
                <text:number>I.</text:number>
                <text:p text:style-name="al">Ter hoogte van de aansluiting van het Eikenpad met het Vagantenpad</text:p>
              </text:list-item>
              <text:list-item text:style-override="id1-3-2-2-1-55-2">
                <text:number>•</text:number>
                <text:p text:style-name="al">eenmaal G12a te plaatsen ter hoogte van Gildenring 48</text:p>
              </text:list-item>
              <text:list-item text:style-override="id1-3-2-2-1-55-3">
                <text:number>•</text:number>
                <text:p text:style-name="al">eenmaal C21 (10,0t) met onderbord met afstandsaanduiding te plaatsen ter hoogte van de aansluiting met het landbouwperceel ten noorden van de Gildenring</text:p>
              </text:list-item>
              <text:list-item text:style-override="id1-3-2-2-1-55-4">
                <text:number>•</text:number>
                <text:p text:style-name="al">eenmaal een onderbord "uitgezonderd landbouwvoertuigen" te plaatsen onder het bestaande bord C12 ter hoogte van Gildenring 31</text:p>
              </text:list-item>
              <text:list-item text:style-override="id1-3-2-2-1-55-5">
                <text:number>•</text:number>
                <text:p text:style-name="al">eenmaal haaientanden als markering aan te brengen en het bord B06 te plaatsen voor de aansluiting Vagantenpad om de voorrang voor het Eikenpad te duiden met fietspad Eikenpad</text:p>
                <text:p text:style-name="al"/>
              </text:list-item>
              <text:list-item text:style-override="id1-3-2-2-1-55-6">
                <text:number>II.</text:number>
                <text:p text:style-name="al">Ter hoogte van de kruising fietspad Eikenpad – voetpad Vletweide</text:p>
              </text:list-item>
              <text:list-item text:style-override="id1-3-2-2-1-55-7">
                <text:number>•</text:number>
                <text:p text:style-name="al">eenmaal G07 te verwijderen</text:p>
                <text:p text:style-name="al"/>
              </text:list-item>
              <text:list-item text:style-override="id1-3-2-2-1-55-8">
                <text:number>III.</text:number>
                <text:p text:style-name="al">Ter hoogte van de kruising Van Zijldreef – Lokhorstlaan</text:p>
              </text:list-item>
              <text:list-item text:style-override="id1-3-2-2-1-55-9">
                <text:number>•</text:number>
                <text:p text:style-name="al">eenmaal G07 te plaatsen ter hoogte van de aansluiting met de Lokhorstlaan</text:p>
              </text:list-item>
              <text:list-item text:style-override="id1-3-2-2-1-55-10">
                <text:number>•</text:number>
                <text:p text:style-name="al">eenmaal G11 te plaatsen ter hoogte van Van Zijldreef 59</text:p>
              </text:list-item>
              <text:list-item text:style-override="id1-3-2-2-1-55-11">
                <text:number>•</text:number>
                <text:p text:style-name="al">eenmaal G12 te plaatsen ter hoogte van Van Zijldreef 66</text:p>
              </text:list-item>
              <text:list-item text:style-override="id1-3-2-2-1-55-12">
                <text:number>•</text:number>
                <text:p text:style-name="al">eenmaal G12a te plaatsen ter hoogte van de aansluiting met de Lokhorstlaan</text:p>
              </text:list-item>
              <text:list-item text:style-override="id1-3-2-2-1-55-13">
                <text:number>•</text:number>
                <text:p text:style-name="al">eenmaal G12b te plaatsen ter hoogte van de aansluiting met de Lokhorstlaan</text:p>
              </text:list-item>
              <text:list-item text:style-override="id1-3-2-2-1-55-14">
                <text:number>•</text:number>
                <text:p text:style-name="al">eenmaal A01-30zb te plaatsen ter hoogte van Van Zijldreef 66</text:p>
              </text:list-item>
              <text:list-item text:style-override="id1-3-2-2-1-55-15">
                <text:number>•</text:number>
                <text:p text:style-name="al">eenmaal A01-30ze te plaatsen ter hoogte van Van Zijldreef 66</text:p>
              </text:list-item>
              <text:list-item text:style-override="id1-3-2-2-1-55-16">
                <text:number>•</text:number>
                <text:p text:style-name="al">eenmaal E08 met onderbord “Deelauto mywheels” te verwijderen ter hoogte van de aansluiting met de Lokhorstlaan</text:p>
                <text:p text:style-name="al"/>
              </text:list-item>
              <text:list-item text:style-override="id1-3-2-2-1-55-17">
                <text:number>IV.</text:number>
                <text:p text:style-name="al">Ter hoogte van de kruising Vagantenpad – Rijnsoever – Zandlaan</text:p>
              </text:list-item>
              <text:list-item text:style-override="id1-3-2-2-1-55-18">
                <text:number>•</text:number>
                <text:p text:style-name="al">eenmaal een onderbord "uitgezonderd landbouwvoertuigen" te plaatsen onder het bestaande bord C12</text:p>
              </text:list-item>
              <text:list-item text:style-override="id1-3-2-2-1-55-19">
                <text:number>•</text:number>
                <text:p text:style-name="al">eenmaal een onderbord met afstandsaanduiding te plaatsen onder het bestaande bord C21 (10,0t)</text:p>
                <text:p text:style-name="al"/>
              </text:list-item>
              <text:list-item text:style-override="id1-3-2-2-1-55-20">
                <text:number>V.</text:number>
                <text:p text:style-name="al">Ter hoogte van de brug op het Vagantenpad</text:p>
              </text:list-item>
              <text:list-item text:style-override="id1-3-2-2-1-55-21">
                <text:number>•</text:number>
                <text:p text:style-name="al">tweemaal C21 (10,0t) te plaatsen aan weerszijden van de brug.</text:p>
              </text:list-item>
            </text:list>
            <text:p text:style-name="al"/>
            <text:p text:style-name="al">Het verkeersbesluit tot de reservering van parkeerplaats voor deelauto aan de Lokhorstlaan te Bunnik in te trekken (17-11-2016, Identifier; stcrt-2016-62452) </text:p>
            <text:p text:style-name="al">De te realiseren verkeerssituatie met de te plaatsen en de te verwijderen verkeerstekens op of aan de weg zijn aangegeven middels de bij dit besluit behorende verkeerssituatietekeningen.</text:p>
            <text:p text:style-name="al">De bekendmaking van het verkeersbesluit wordt gepubliceerd in het Gemeenteblad conform artikel 26 van het BABW.</text:p>
            <text:p text:style-name="al">Dit besluit treedt in werking één dag na de publicatie in de Gemeenteblad.</text:p>
            <text:p text:style-name="al">
            <text:span text:style-name="nadrukcur"/>
          </text:p>
            <text:p text:style-name="tussenkopcur">Bezwaarschrift indienen </text:p>
            <text:p text:style-name="al">Bent u het niet eens met dit besluit? Dan kunt u een bezwaarschrift indienen. Wij raden u aan om eerst met ons te bellen. Onze medewerkers kunnen verder toelichten om welke redenen het besluit is genomen. </text:p>
            <text:p text:style-name="al">Blijft u het toch oneens met het besluit? Dan stuurt u binnen zes weken een brief aan: </text:p>
            <text:p text:style-name="al">Het college van burgemeester en wethouders </text:p>
            <text:p text:style-name="al">Postbus 5 </text:p>
            <text:p text:style-name="al">3980 CA BUNNIK</text:p>
            <text:p text:style-name="al">Zorgt u ervoor dat u het bezwaarschrift indient binnen zes weken na de dag waarop deze brief is ver- zonden. Daarmee voorkomt u dat we uw bezwaarschrift niet meer kunnen behandelen. Het bezwaarschrift bevat in ieder geval: </text:p>
            <text:p text:style-name="al">- uw naam en adres; </text:p>
            <text:p text:style-name="al">- datum en handtekening; </text:p>
            <text:p text:style-name="al">- een omschrijving van het besluit waar het bezwaarschrift tegen gericht is (u kunt bijvoorbeeld datum en kenmerk van deze brief vermelden of een kopie meesturen); </text:p>
            <text:p text:style-name="al">- de reden waarom u bezwaar maakt (de gronden van bezwaar). </text:p>
            <text:p text:style-name="al"/>
            <text:p text:style-name="al">
            <text:span text:style-name="nadrukvet">Machtiging bij vertegenwoordiging </text:span>
          </text:p>
            <text:p text:style-name="al">Als iemand anders u vertegenwoordigt, is het nodig om een door u ondertekende machtiging bij het bezwaarschrift te voegen. </text:p>
            <text:p text:style-name="al">
            <text:span text:style-name="nadrukvet"/>
          </text:p>
            <text:p text:style-name="al">
            <text:span text:style-name="nadrukvet">Digitaal indienen bezwaarschrift </text:span>
          </text:p>
            <text:p text:style-name="al">Het bezwaarschrift kunt u ook indienen met het webformulier (‘bezwaarschriftformulier’) via onze website www.bunnik.nl. Dit formulier kunt u vinden bij het onderwerp ‘online regelen’ op onze website. Voor deze wijze van indienen heeft u een elektronische handtekening (DigiD) nodig. </text:p>
            <text:p text:style-name="al">
            <text:span text:style-name="nadrukvet"/>
          </text:p>
            <text:p text:style-name="al">
            <text:span text:style-name="nadrukvet">Pro forma bezwaarschrift </text:span>
          </text:p>
            <text:p text:style-name="al">Het is ook mogelijk om eerst een bezwaarschrift zonder gronden in te dienen (een pro forma bezwaar- schrift). U hoeft dan nog niet aan te geven waarom u het niet eens bent met het besluit. De gemeente Bunnik geeft u daarna een termijn om de gronden van uw bezwaar in te dienen. </text:p>
            <text:p text:style-name="al">
            <text:span text:style-name="nadrukvet"/>
          </text:p>
            <text:p text:style-name="al">
            <text:span text:style-name="nadrukvet">Voorlopige voorziening aanvragen </text:span>
          </text:p>
            <text:p text:style-name="al">Ons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Midden-Nederland. </text:p>
            <text:p text:style-name="al">Het postadres is: </text:p>
            <text:p text:style-name="al">Rechtbank Midden-Nederland, afdeling Bestuursrecht, voorlopige voorzieningen </text:p>
            <text:p text:style-name="al">Postbus 16005 </text:p>
            <text:p text:style-name="al">3500 DA Utrecht. </text:p>
            <text:p text:style-name="al">U kunt het verzoek om voorlopige voorziening ook digitaal indienen via <text:a xlink:href="https://mijn.rechtspraak.nl/keuze" xlink:type="simple">https://mijn.rechtspraak.nl/keuze</text:a>, hiervoor dient u te beschikken over een DigiD. </text:p>
            <text:p text:style-name="al">Op de genoemde site is hierover meer informatie te vinden. </text:p>
            <text:p text:style-name="al">
            <text:span text:style-name="nadrukvet"/>
          </text:p>
            <text:p text:style-name="al">
            <text:span text:style-name="nadrukvet">Kosten voorlopige voorziening </text:span>
          </text:p>
            <text:p text:style-name="al">Voor een voorlopige voorziening betaalt u griffierecht. Meer informatie hierover krijgt u van de griffie van de rechtbank. </text:p>
            <text:p text:style-name="al">Inwerkingtreding </text:p>
            <text:p text:style-name="al"/>
            <text:p text:style-name="al">Dit besluit treedt in werking op de dag na bekendmaking in het Gemeenteblad.</text:p>
          </text:section>
        </text:section>
        <text:section text:name="regeling-sluiting_id1-3-2-3" text:style-name="regeling-sluiting">
          <text:section text:name="ondertekening_id1-3-2-3-1">
            <text:p><text:span text:style-name="functie">Odijk, 24/08/2026</text:span></text:p>
            <text:p><text:span text:style-name="functie">Burgemeester en wethouders van Bunnik,</text:span></text:p>
            <text:p><text:span text:style-name="functie">Namens dezen,</text:span></text:p>
            <text:p><text:span text:style-name="functie">Jan Folkerts</text:span></text:p>
            <text:p><text:span text:style-name="functie">Beheerder Mobiliteit</text:span></text:p>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4043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nik</meta:user-defined>
    <meta:user-defined meta:name="OVERHEID.Informatietype/DC.type">officiële publicatie</meta:user-defined>
    <meta:user-defined meta:name="OVERHEIDop.Rubriek/DC.type">ander besluit van algemene strekking</meta:user-defined>
    <meta:user-defined meta:name="OVERHEID.Gemeente/DCTERMS.publisher">Bunnik</meta:user-defined>
    <meta:user-defined meta:name="OVERHEID.Gemeente/OVERHEID.authority">Bunnik</meta:user-defined>
    <meta:user-defined meta:name="OVERHEID.TaxonomieBeleidsagendaDecentraal/OVERHEID.category">Verkeer | Organisatie en beleid</meta:user-defined>
    <meta:user-defined meta:name="DC.source">artikel 2 van de Wegenverkeerswet 1994]|[1.0:c:BWBR0006622&amp;artikel=2&amp;g=2026-07-01</meta:user-defined>
    <meta:user-defined meta:name="DC.source">artikel 15 van de Wegenverkeerswet 1994]|[1.0:c:BWBR0006622&amp;artikel=15&amp;g=2026-07-01</meta:user-defined>
    <meta:user-defined meta:name="DC.source">artikel 12 van het Besluit administratieve bepalingen inzake het wegverkeer (BABW)]|[1.0:c:BWBR0004826&amp;artikel=12&amp;g=2026-01-01</meta:user-defined>
    <meta:user-defined meta:name="DC.source">artikel 24 van het Besluit administratieve bepalingen inzake het wegverkeer (BABW)]|[1.0:c:BWBR0004826&amp;artikel=24&amp;g=2026-01-01</meta:user-defined>
    <meta:user-defined meta:name="DC.source">artikel 18, eerste lid, van de Wegenverkeerswet 1994]|[1.0:c:BWBR0006622&amp;artikel=18&amp;lid=1&amp;g=2026-07-01</meta:user-defined>
    <meta:user-defined meta:name="DC.source">bijlage 1 van de Reglement verkeersregels en verkeerstekens 1990 (RVV 1990)]|[1.0:c:BWBR0004825&amp;bijlage=1&amp;g=2026-07-01</meta:user-defined>
    <dc:language>nl</dc:language>
    <meta:user-defined meta:name="OVERHEIDop.locatietype/OVERHEIDop.gebiedsmarkering">Weg</meta:user-defined>
    <meta:user-defined meta:name="DC.title">Verkeersbesluit voor aanleg doorfietsverbinding Eikenpad, Bunnik</meta:user-defined>
    <meta:user-defined meta:name="DCTERMS.W3CDTF/DCTERMS.available">2026-08-27</meta:user-defined>
    <meta:user-defined meta:name="DCTERMS.W3CDTF/OVERHEIDop.jaargang">2026</meta:user-defined>
    <meta:user-defined meta:name="OVERHEIDop.publicationIssue">404370</meta:user-defined>
    <meta:user-defined meta:name="OVERHEIDop.GmbID/DC.identifier">gmb-2026-404370</meta:user-defined>
    <meta:user-defined meta:name="OVERHEIDop.versieInformatie"/>
  </office:meta>
</office:document-meta>
</file>