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Loosduinse Hoofdstraat, 2552 AM 's-Gravenhage, Loosduinse Hoofdstraat, 2552 AP 's-Gravenhage, Margaretha van Hennebergweg, 2552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interklaasintocht 2026 op 21 november 2026</text:p>
            <text:p text:style-name="common-al"/>
            <text:p text:style-name="common-al">Ons kenmerk: VTH2026-67528</text:p>
            <text:p text:style-name="common-al">
            
          </text:p>
            <text:p text:style-name="common-al">
            <text:span text:style-name="nadrukvet">
              <text:span text:style-name="nadrukcur">Stadsdeel:</text:span>
            </text:span>
          </text:p>
            <text:p text:style-name="common-al">Loosduinen     </text:p>
            <text:p text:style-name="common-al">
            
          </text:p>
            <text:p text:style-name="common-al">
            <text:span text:style-name="nadrukvet">
              <text:span text:style-name="nadrukcur">Locatie(s):</text:span>
            </text:span>
          </text:p>
            <text:p text:style-name="common-al">Loosduinse Hoofdstraat, 2552 AM 's-Gravenhage, Loosduinse Hoofdstraat, 2552 AP 's-Gravenhage, Margaretha van Hennebergweg, 2552 BA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528</meta:user-defined>
    <meta:user-defined meta:name="DCTERMS.abstract">A - Sinterklaasintocht 2026 op 21 nov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envergunning - Aanvraag evenement klein, Loosduinse Hoofdstraat, 2552 AM 's-Gravenhage, Loosduinse Hoofdstraat, 2552 AP 's-Gravenhage, Margaretha van Hennebergweg, 2552 BA 's-Gravenhage</meta:user-defined>
    <meta:user-defined meta:name="DCTERMS.W3CDTF/DCTERMS.available">2026-08-27</meta:user-defined>
    <meta:user-defined meta:name="DCTERMS.W3CDTF/OVERHEIDop.jaargang">2026</meta:user-defined>
    <meta:user-defined meta:name="OVERHEIDop.publicationIssue">404367</meta:user-defined>
    <meta:user-defined meta:name="OVERHEIDop.GmbID/DC.identifier">gmb-2026-404367</meta:user-defined>
    <meta:user-defined meta:name="OVERHEIDop.versieInformatie"/>
  </office:meta>
</office:document-meta>
</file>