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, Boelkenweg in Sleen, voor het organiseren van het evenement "Feestweekend Sleen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deze vergunning is verleend volgens artikel 2:24 en artikel 2:25 van de Algemene plaatselijke verordening Coevorden.</text:p>
            <text:p text:style-name="common-al"/>
            <text:p text:style-name="common-al">
            <text:span text:style-name="nadrukvet">Sleen</text:span>
          </text:p>
            <text:p text:style-name="common-al">Feestweekend Sleen aan de Boelkenweg op vrijdag 11 september 2026 van 20:00 uur tot zaterdag 12 september 2026 01:00 uur en zaterdag 12 september 2026 van 18:30 uur tot zondag 13 september 2026 01:00 uur .</text:p>
            <text:p text:style-name="common-al"/>
            <text:p text:style-name="common-al">
            <text:span text:style-name="nadrukvet">Geluidsontheffing</text:span>
          </text:p>
            <text:p text:style-name="common-al">Het college van burgemeester en wethouders van Coevorden heeft een geluidsontheffing verleend volgens artikel 4:6 lid 2 APV voor dit evenement op vrijdag 11 september 2026 van 20:00 uur tot zaterdag 12 september 2026 01:00 uur en zaterdag 12 september 2026 van 18:30 uur tot zondag 13 september 2026 01:00 uur.</text:p>
            <text:p text:style-name="common-al"/>
            <text:p text:style-name="common-al">
            <text:span text:style-name="nadrukvet">Artikel 35 ontheffing</text:span>
          </text:p>
            <text:p text:style-name="common-al">Een ontheffing artikel 35 van de Alcoholwet is verleend voor dit evenement voor vrijdag 11 september 2026 van 20:00 uur tot zaterdag 12 september 2026 om 01:00 uur en zaterdag 12 september van 18:30 uur tot zondag 13 september 2026 01:00 uur.</text:p>
            <text:p text:style-name="common-al"/>
            <text:p text:style-name="common-al">
            <text:span text:style-name="nadrukvet">Zondagswet</text:span>
          </text:p>
            <text:p text:style-name="common-al">Tevens is er een ontheffing artikel 3 en artikel 4 van de Zondagswet voor dit evenement verleend voor zondag 13 september 2026.</text:p>
            <text:p text:style-name="common-al"/>
            <text:p text:style-name="common-al">Verzonden op 24 augustus 2026</text:p>
            <text:p text:style-name="common-al"/>
            <text:p text:style-name="common-al">Kenmerk 35127-2026</text:p>
            <text:p text:style-name="common-al"/>
            <text:p text:style-name="common-al">Belanghebbenden kunnen binnen zes weken na de verzenddatum van het besluit schriftelijk en gemotiveerd bezwaar indienen tegen dit besluit. Zie hiervoor de informatie op <text:a xlink:href="https://www.coevorden.nl/bezwaarschrift-indienen" xlink:type="simple">Bezwaarschrift indienen | Gemeente Coevorden</text:a>. </text:p>
            <text:p text:style-name="common-al"/>
            <text:p text:style-name="last-al">Coevorden, 2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43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Gemeente Coevorden, Boelkenweg in Sleen, voor het organiseren van het evenement "Feestweekend Sleen"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66</meta:user-defined>
    <meta:user-defined meta:name="OVERHEIDop.GmbID/DC.identifier">gmb-2026-404366</meta:user-defined>
    <meta:user-defined meta:name="OVERHEIDop.versieInformatie"/>
  </office:meta>
</office:document-meta>
</file>