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Graafjansdijk A 83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7 augustus 2026 een aanvraag met zaaknummer <text:span text:style-name="nadrukvet">Z2026-00001422</text:span> hebben ontvangen voor het bouwen van een schuur met carport, bijgebouw met buitenvoorziening op de locatie <text:span text:style-name="nadrukvet">Graafjansdijk A 83 in Westdorpe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3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2</meta:user-defined>
    <meta:user-defined meta:name="DCTERMS.abstract">Ingekomen aanvraag - Graafjansdijk A 83 in Westdor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- Graafjansdijk A 83 in Westdorp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62</meta:user-defined>
    <meta:user-defined meta:name="OVERHEIDop.GmbID/DC.identifier">gmb-2026-404362</meta:user-defined>
    <meta:user-defined meta:name="OVERHEIDop.versieInformatie"/>
  </office:meta>
</office:document-meta>
</file>