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's-Hertogenbosch - Melding Besluit activiteiten leefomgeving (Bal) – ter hoogte van de Diezekade 2 's-Hertogenbosch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's-Hertogenbosch delen mee dat zij de volgende meldingen hebben ontvangen:</text:p>
            <text:p text:style-name="common-al">Voor: het behandelen, meten en regelen van aardgas (districtstation en afleverstation)</text:p>
            <text:p text:style-name="common-al">Locatie:  ter hoogte van Diezekade 2, 5222 AK 's-Hertogenbosch</text:p>
            <text:p text:style-name="common-al">DSO-kenmerk:  2026081801355 en 2026081801356</text:p>
            <text:p text:style-name="common-al">Zaaknummer:  Z/512959 en Z/512960</text:p>
            <text:p text:style-name="common-al">Datum ontvangen:  18 augustus 2026</text:p>
            <text:p text:style-name="common-al">Tegen deze meldingen kan geen bezwaar worden gemaakt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Hertogenbosch</text:p>
            </table:table-cell>
            <table:table-cell office:value-type="string" table:style-name="header.C">
              <text:p text:style-name="headerright"><text:span text:style-name="nr">Nr. 404358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358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358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50/xml/MC-DRP-Omgevmelding-Web-ZM.xml</meta:user-defined>
    <meta:user-defined meta:name="OVERHEID.Gemeente/DC.creator">'s-Hertogenbosch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's-Hertogenbosch</meta:user-defined>
    <meta:user-defined meta:name="OVERHEID.Gemeente/OVERHEID.authority">'s-Hertogenbosch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Z/512959 en Z/512960</meta:user-defined>
    <dc:language>nl</dc:language>
    <meta:user-defined meta:name="OVERHEIDop.locatietype/OVERHEIDop.gebiedsmarkering">Adres</meta:user-defined>
    <meta:user-defined meta:name="DC.title">Gemeente 's-Hertogenbosch - Melding Besluit activiteiten leefomgeving (Bal) – ter hoogte van de Diezekade 2 's-Hertogenbosch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4358</meta:user-defined>
    <meta:user-defined meta:name="OVERHEIDop.GmbID/DC.identifier">gmb-2026-404358</meta:user-defined>
    <meta:user-defined meta:name="OVERHEIDop.versieInformatie"/>
  </office:meta>
</office:document-meta>
</file>