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71000394, Melkdragerhof 46, 2645 LR Delfga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Uitbreiden dakverdieping</text:p>
            <text:p text:style-name="common-al">DSO-Verzoeknummer: 2026071000394</text:p>
            <text:p text:style-name="common-al">Locatie: Melkdragerhof 46, 2645 LR Delfgauw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  <text:list-item text:style-override="id1-3-2-1-1-5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25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71000394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40435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82942</meta:user-defined>
    <meta:user-defined meta:name="DCTERMS.abstract">Uitbreiden dak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71000394, Melkdragerhof 46, 2645 LR Delfgauw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56</meta:user-defined>
    <meta:user-defined meta:name="OVERHEIDop.GmbID/DC.identifier">gmb-2026-404356</meta:user-defined>
    <meta:user-defined meta:name="OVERHEIDop.versieInformatie"/>
  </office:meta>
</office:document-meta>
</file>