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Corinaweg 1 in Bier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4 augustus 2026 een aanvraag met zaaknummer <text:span text:style-name="nadrukvet">Z2026-00001443</text:span> hebben ontvangen voor het vestigen van een nieuw bedrijf Corinaweg op de locatie <text:span text:style-name="nadrukvet">Corinaweg 1 in Biervliet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3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43</meta:user-defined>
    <meta:user-defined meta:name="DCTERMS.abstract">Ingekomen aanvraag - Corinaweg 1 in Biervliet</meta:user-defined>
    <dc:language>nl</dc:language>
    <meta:user-defined meta:name="OVERHEIDop.locatietype/OVERHEIDop.gebiedsmarkering">Vlak</meta:user-defined>
    <meta:user-defined meta:name="DC.title">Ingekomen aanvraag - Corinaweg 1 in Biervlie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0</meta:user-defined>
    <meta:user-defined meta:name="OVERHEIDop.GmbID/DC.identifier">gmb-2026-404350</meta:user-defined>
    <meta:user-defined meta:name="OVERHEIDop.versieInformatie"/>
  </office:meta>
</office:document-meta>
</file>