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voor en achterzijde van de woning Van Hogendorpstraat 9, 3201 WD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
            <text:span text:style-name="nadrukcur">'Het plaatsen van een dakkapel op de voor en achterzijde van de woning'.</text:span>
          </text:p>
            <text:p text:style-name="common-al">
            
          </text:p>
            <text:p text:style-name="common-al">Activiteit : Bouwactiviteit (omgevingsplan)</text:p>
            <text:p text:style-name="common-al">Waar : Van Hogendorpstraat 9, 3201 WD Spijkenisse</text:p>
            <text:p text:style-name="common-al">Soort procedure : Gewoon (regulier).</text:p>
            <text:p text:style-name="common-al">Dossiernummer : 19304870181</text:p>
            <text:p text:style-name="common-al">Datum ontvangst : 02-04-2026</text:p>
            <text:p text:style-name="common-al">Datum besluit : 25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</text:p>
            <text:p text:style-name="common-al">
            
          </text:p>
            <text:p text:style-name="common-al">Vermeld daarin: </text:p>
            <text:p text:style-name="common-al">
            
          </text:p>
            <text:p text:style-name="common-al">• de datum van de brief, </text:p>
            <text:p text:style-name="common-al">• uw naam en adres, 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43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870181</meta:user-defined>
    <meta:user-defined meta:name="DCTERMS.abstract">Het plaatsen van een dakkapel op de voor en achte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voor en achterzijde van de woning Van Hogendorpstraat 9, 3201 WD Spijkeniss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49</meta:user-defined>
    <meta:user-defined meta:name="OVERHEIDop.GmbID/DC.identifier">gmb-2026-404349</meta:user-defined>
    <meta:user-defined meta:name="OVERHEIDop.versieInformatie"/>
  </office:meta>
</office:document-meta>
</file>