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arwoutswaarder 3B, 3449 HM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197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Barwoutswaarder 38, 3449 HM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na-isoleren van gevels van een bedrijfsgebouw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3-02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43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L-26-011976</meta:user-defined>
    <meta:user-defined meta:name="DCTERMS.abstract">het na-isoleren van gevels van een bedrijfsgebouw</meta:user-defined>
    <dc:language>nl</dc:language>
    <meta:user-defined meta:name="OVERHEIDop.locatietype/OVERHEIDop.gebiedsmarkering">Punt</meta:user-defined>
    <meta:user-defined meta:name="DC.title">Besluit (Barwoutswaarder 3B, 3449 HM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47</meta:user-defined>
    <meta:user-defined meta:name="OVERHEIDop.GmbID/DC.identifier">gmb-2026-404347</meta:user-defined>
    <meta:user-defined meta:name="OVERHEIDop.versieInformatie"/>
  </office:meta>
</office:document-meta>
</file>