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12, 19 en 23 september 2026 - Tijdens Popronde, kunstnacht en concert - Steenstraat 26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7-08-2026</text:p>
            <text:p text:style-name="common-al">
            <text:span text:style-name="nadrukvet">Omschrijving: </text:span>Ontheffing art.35 Alcoholwet (Steenstraat 26 6511 TV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8747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09-07-2026</text:p>
            <text:p text:style-name="common-al">
            <text:span text:style-name="nadrukvet">Definitieve beschikking verzonden: </text:span>2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6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5 augustus 2026 tot en met 06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8747/ceb6b6dd-f445-4e0f-8c42-d9c37ead9bb1.pdf" xlink:type="simple">https://besluitenapv.nijmegen.nl/ZD2600088747/ceb6b6dd-f445-4e0f-8c42-d9c37ead9bb1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43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12, 19 en 23 september 2026 - Tijdens Popronde, kunstnacht en concert - Steenstraat 26 te Nijme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46</meta:user-defined>
    <meta:user-defined meta:name="OVERHEIDop.GmbID/DC.identifier">gmb-2026-404346</meta:user-defined>
    <meta:user-defined meta:name="OVERHEIDop.versieInformatie"/>
  </office:meta>
</office:document-meta>
</file>