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rt. 3 Winkeltijdenverordening Westerwolde 2024: Westerkamp 45, Sellingen, verruimen van de openingstijden op zondag, verzenddatum: 25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ontheffing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4043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. 3 Winkeltijdenverordening Westerwolde 2024 is verleend, Ontheffing voor het verruimen van de openingstijden op zondag, locatie: Westerkamp 45.</meta:user-defined>
    <dc:language>nl</dc:language>
    <meta:user-defined meta:name="OVERHEIDop.locatietype/OVERHEIDop.gebiedsmarkering">Adres</meta:user-defined>
    <meta:user-defined meta:name="DC.title">Verleende ontheffing art. 3 Winkeltijdenverordening Westerwolde 2024: Westerkamp 45, Sellingen, verruimen van de openingstijden op zondag, verzenddatum: 25 augustus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38</meta:user-defined>
    <meta:user-defined meta:name="OVERHEIDop.GmbID/DC.identifier">gmb-2026-404338</meta:user-defined>
    <meta:user-defined meta:name="OVERHEIDop.versieInformatie"/>
  </office:meta>
</office:document-meta>
</file>