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De Kamp 8, 6911BW Pannerden het realiseren van een tui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5 augustus 2026 een besluit genomen op de aanvraag met zaaknummer Z2026-00001034 voor een omgevingsvergunning op locatie De Kamp 8, 6911BW Pannerden. De aanvraa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6 weken en eindigt op 6 oktober 2026. Voor meer informatie over de procedure kunt u contact opnemen via gemeente@zevenaar.nl ó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40433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1034</meta:user-defined>
    <dc:language>nl</dc:language>
    <meta:user-defined meta:name="OVERHEIDop.locatietype/OVERHEIDop.gebiedsmarkering">Vlak</meta:user-defined>
    <meta:user-defined meta:name="DC.title">Kennisgeving besluit op aanvraag omgevingsvergunning De Kamp 8, 6911BW Pannerden het realiseren van een tuinhui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34</meta:user-defined>
    <meta:user-defined meta:name="OVERHEIDop.GmbID/DC.identifier">gmb-2026-404334</meta:user-defined>
    <meta:user-defined meta:name="OVERHEIDop.versieInformatie"/>
  </office:meta>
</office:document-meta>
</file>