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Neuhuyskade 74, 2596 X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986</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Neuhuyskade 74, 2596 XM 's-Gravenhage</text:p>
            <text:p text:style-name="common-al">
            
          </text:p>
            <text:p text:style-name="common-al">
            <text:span text:style-name="nadrukvet">
              <text:span text:style-name="nadrukcur">Datum bekendmaking besluit:</text:span>
            </text:span> 27-08-2026</text:p>
            <text:p text:style-name="common-al">
            
          </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om MDJ-PD343213 aan te leggen. En om verkeersmaatregelen te nemen (volgens bijgevoegde tekeningen, in bijlage 3).</text:p>
            <text:p text:style-name="common-al">
            
          </text:p>
            <text:p text:style-name="common-al">•	Werkzaamheden: Te leggen laagspanningskabel (9 mtr) mantelbuis ø 63 PE (6 mtr) wegoversteek d.m.v. open ontgraving i.v.m. nieuwe aansluiting 3x25A t.b.v. laadpaal</text:p>
            <text:p text:style-name="common-al">•	Locatie: Neuhuyskade 74.  </text:p>
            <text:p text:style-name="common-al">•	Geldig van: 31-8-2026tot en met 18-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8 juli 2026 voor advies voorgelegd aan onderstaande partijen.</text:p>
            <text:p text:style-name="common-al">
            
          </text:p>
            <text:p text:style-name="common-al">Advies wegbeheerder van het stadsdeel Haagse Hout</text:p>
            <text:p text:style-name="common-al">In het advies van 20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Uitvoeren in een schoolvakantie i.v.m. grote hoeveelheid brengers en halers van de scholen.</text:p>
            <text:p text:style-name="common-al">•	Verder dienen er verkeersregelaars ingezet te worden om het verkeer te begeleiden van en naar de Wassenaarseweg.</text:p>
            <text:p text:style-name="common-al">•	Klinkerbestrating door een gecertificeerde stratenmaker laten herbestraten.</text:p>
            <text:p text:style-name="common-al">•	Prikpennen voor de verkeersmaatregelen alleen gebruiken wanneer de tegels of klinkers verwijderd worden zodat er geen schade kan ontstaan aan de verharding.</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3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986</meta:user-defined>
    <meta:user-defined meta:name="DCTERMS.abstract">Het uitvoeren van wegwerkzaamheden van  31-8-2026 t/m 18- 12-2026</meta:user-defined>
    <dc:language>nl</dc:language>
    <meta:user-defined meta:name="OVERHEIDop.locatietype/OVERHEIDop.gebiedsmarkering">Punt</meta:user-defined>
    <meta:user-defined meta:name="DC.title">APV vergunning - Besluiten, Neuhuyskade 74, 2596 XM 's-Gravenhage</meta:user-defined>
    <meta:user-defined meta:name="DCTERMS.W3CDTF/DCTERMS.available">2026-08-27</meta:user-defined>
    <meta:user-defined meta:name="DCTERMS.W3CDTF/OVERHEIDop.jaargang">2026</meta:user-defined>
    <meta:user-defined meta:name="OVERHEIDop.publicationIssue">404330</meta:user-defined>
    <meta:user-defined meta:name="OVERHEIDop.GmbID/DC.identifier">gmb-2026-404330</meta:user-defined>
    <meta:user-defined meta:name="OVERHEIDop.versieInformatie"/>
  </office:meta>
</office:document-meta>
</file>