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voertuigen op 25 augustus 2026 op de groenstrook bij Kennemerstraatweg 365, 1851ND Heiloo, verzenddatum 25 augustus 2026 (Z2026-0000742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40432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2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2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iloo</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7427</meta:user-defined>
    <meta:user-defined meta:name="DCTERMS.abstract">plaatsen van voertuigen op de groenstrook Kennemerstraatweg 356Kennemerstraatweg 365, 1851ND Heiloo, verzenddatum 25 augustus 2026 (Z2026-00007427)</meta:user-defined>
    <dc:language>nl</dc:language>
    <meta:user-defined meta:name="OVERHEIDop.locatietype/OVERHEIDop.gebiedsmarkering">Punt</meta:user-defined>
    <meta:user-defined meta:name="DC.title">Verleende vergunning voor het plaatsen van voertuigen op 25 augustus 2026 op de groenstrook bij Kennemerstraatweg 365, 1851ND Heiloo, verzenddatum 25 augustus 2026 (Z2026-00007427)</meta:user-defined>
    <meta:user-defined meta:name="DCTERMS.W3CDTF/DCTERMS.available">2026-08-27</meta:user-defined>
    <meta:user-defined meta:name="DCTERMS.W3CDTF/OVERHEIDop.jaargang">2026</meta:user-defined>
    <meta:user-defined meta:name="OVERHEIDop.publicationIssue">404322</meta:user-defined>
    <meta:user-defined meta:name="OVERHEIDop.GmbID/DC.identifier">gmb-2026-404322</meta:user-defined>
    <meta:user-defined meta:name="OVERHEIDop.versieInformatie"/>
  </office:meta>
</office:document-meta>
</file>