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ontheffing verleend voor het verbranden van gerooid en snoeihout op het adres Esweg 6 7478 RH Diepenheim, [Diepenheim C 2094 ]Straatnaam Diepenheim C 2094 . Deze vergunning staat ingeschreven onder zaaknummer 0000110398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43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0001103984</meta:user-defined>
    <meta:user-defined meta:name="DCTERMS.abstract">het verbranden van gerooid en snoeihout</meta:user-defined>
    <dc:language>nl</dc:language>
    <meta:user-defined meta:name="OVERHEIDop.locatietype/OVERHEIDop.gebiedsmarkering">Punt</meta:user-defined>
    <meta:user-defined meta:name="OVERHEIDop.locatietype/OVERHEIDop.gebiedsmarkering">Punt</meta:user-defined>
    <meta:user-defined meta:name="DC.title">Op 25-08-2026 hebben wij een ontheffing verleend voor het verbranden van gerooid en snoeihout op het adres Esweg 6 7478 RH Diepenheim, [Diepenheim C 2094 ]Straatnaam Diepenheim C 2094 . Deze vergunning staat ingeschreven onder zaaknummer 00001103984.</meta:user-defined>
    <meta:user-defined meta:name="DCTERMS.W3CDTF/DCTERMS.available">2026-08-27</meta:user-defined>
    <meta:user-defined meta:name="DCTERMS.W3CDTF/OVERHEIDop.jaargang">2026</meta:user-defined>
    <meta:user-defined meta:name="OVERHEIDop.publicationIssue">404321</meta:user-defined>
    <meta:user-defined meta:name="OVERHEIDop.GmbID/DC.identifier">gmb-2026-404321</meta:user-defined>
    <meta:user-defined meta:name="OVERHEIDop.versieInformatie"/>
  </office:meta>
</office:document-meta>
</file>