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opbouw op de locatie Muilmanslaan 9  te Heemskerk, verzonden 25 augustus 2026, DSO nummer 2026061400254, zaaknummer ODIJ-Z-26-18303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plaatsen van een dakopbouw op de locatie Muilmanslaan 9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43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dakopbouw op de locatie Muilmanslaan 9  te Heemskerk, verzonden 25 augustus 2026, DSO nummer 2026061400254, zaaknummer ODIJ-Z-26-183033</meta:user-defined>
    <meta:user-defined meta:name="DCTERMS.W3CDTF/DCTERMS.available">2026-08-27</meta:user-defined>
    <meta:user-defined meta:name="DCTERMS.W3CDTF/OVERHEIDop.jaargang">2026</meta:user-defined>
    <meta:user-defined meta:name="OVERHEIDop.publicationIssue">404309</meta:user-defined>
    <meta:user-defined meta:name="OVERHEIDop.GmbID/DC.identifier">gmb-2026-404309</meta:user-defined>
    <meta:user-defined meta:name="OVERHEIDop.versieInformatie"/>
  </office:meta>
</office:document-meta>
</file>