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oezemdwarsstraat 1 3034E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9-07-2026</text:span> een aanvraag voor een omgevingsvergunning, met kenmerk <text:span text:style-name="nadrukvet">Z2026-010558</text:span>/<text:span text:style-name="nadrukvet">2026072901268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de nieuwbouw van een moskee en het realiseren van tijdelijke bergingen op de locatie Boezemdwarsstraat 1 3034E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3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3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558</meta:user-defined>
    <meta:user-defined meta:name="DCTERMS.abstract">1825 Moskee Othman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oezemdwarsstraat 1 3034EP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306</meta:user-defined>
    <meta:user-defined meta:name="OVERHEIDop.GmbID/DC.identifier">gmb-2026-404306</meta:user-defined>
    <meta:user-defined meta:name="OVERHEIDop.versieInformatie"/>
  </office:meta>
</office:document-meta>
</file>