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tijdelijk kampeerterrein en stacaravan achter schuur (legalisatie), Matenasche Scheidkade 2, 3356LR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vergunning verleend. Het college geeft hiermee toestemming voor realiseren tijdelijk kampeerterrein en stacaravan achter schuur (legalisatie) op locatie Matenasche Scheidkade 2, 3356LR Papendrecht.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6 okto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vvth@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4043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982</meta:user-defined>
    <meta:user-defined meta:name="DCTERMS.abstract">Betreft:  Besluit op locatie Matenasche Scheidkade 2, 3356LR Papendrecht</meta:user-defined>
    <dc:language>nl</dc:language>
    <meta:user-defined meta:name="OVERHEIDop.locatietype/OVERHEIDop.gebiedsmarkering">Vlak</meta:user-defined>
    <meta:user-defined meta:name="DC.title">Toestemming voor realiseren tijdelijk kampeerterrein en stacaravan achter schuur (legalisatie), Matenasche Scheidkade 2, 3356LR Papendrecht</meta:user-defined>
    <meta:user-defined meta:name="DCTERMS.W3CDTF/DCTERMS.available">2026-08-27</meta:user-defined>
    <meta:user-defined meta:name="DCTERMS.W3CDTF/OVERHEIDop.jaargang">2026</meta:user-defined>
    <meta:user-defined meta:name="OVERHEIDop.publicationIssue">404303</meta:user-defined>
    <meta:user-defined meta:name="OVERHEIDop.GmbID/DC.identifier">gmb-2026-404303</meta:user-defined>
    <meta:user-defined meta:name="OVERHEIDop.versieInformatie"/>
  </office:meta>
</office:document-meta>
</file>