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lsmeerweg 114-1 1059A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muurdoorbraak op de eerste verdieping met behoud van de bestemming tot wonen</text:p>
            <text:p text:style-name="common-al">Zaakadres: Aalsmeerweg 114-1 1059AR Amsterdam</text:p>
            <text:p text:style-name="common-al">Datum ontvangst: 29-06-2026</text:p>
            <text:p text:style-name="common-al">Zaaknummer: Z2026-028564</text:p>
            <text:p text:style-name="common-al">DSO-nummer: 20260629022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30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564</meta:user-defined>
    <meta:user-defined meta:name="DCTERMS.abstract">realiseren van een muurdoorbraak op de eerste verdieping met behoud van de bestemming tot wo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alsmeerweg 114-1 1059AR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01</meta:user-defined>
    <meta:user-defined meta:name="OVERHEIDop.GmbID/DC.identifier">gmb-2026-404301</meta:user-defined>
    <meta:user-defined meta:name="OVERHEIDop.versieInformatie"/>
  </office:meta>
</office:document-meta>
</file>