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2e IJzerstraat 2 3024CX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69</text:span>/<text:span text:style-name="nadrukvet">2026071001828</text:span>, heeft ontvangen voor de Bouwactiviteit (omgevingsplan), Bouwactiviteit (technisch), Gemeentelijk monument. <text:span text:style-name="nadrukcur">(Grondslag: Omgevingswet, artikel 5.1)</text:span></text:p>
            <text:p text:style-name="common-al">De aanvraag betreft het transformeren, het uitbreiden en het bouwkundig splitsen van een bestaande kantoorruimte op de locatie 2e IJzerstraat 2 3024CX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3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69</meta:user-defined>
    <meta:user-defined meta:name="DCTERMS.abstract">het transformeren, het uitbreiden en het bouwkundig splitsen van een bestaande kantoor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2e IJzerstraat 2 3024CX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00</meta:user-defined>
    <meta:user-defined meta:name="OVERHEIDop.GmbID/DC.identifier">gmb-2026-404300</meta:user-defined>
    <meta:user-defined meta:name="OVERHEIDop.versieInformatie"/>
  </office:meta>
</office:document-meta>
</file>