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plaatsen van isolatieplaten en zonnepanelen en verstevigen van de dakconstructie van een opslagloods - Bakkerpad 17, 5492TL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besloten om een aangevraagde omgevingsvergunning voor het adres Bakkerpad 17, 5492TL Sint-Oedenrode te verlenen. </text:p>
            <text:p text:style-name="common-al">
            <text:span text:style-name="nadrukvet"> Gegevens aanvraag</text:span>
          </text:p>
            <text:p text:style-name="common-al"> Omschrijving: plaatsen van isolatieplaten en zonnepanelen en verstevigen van de dakconstructie van een opslagloods</text:p>
            <text:p text:style-name="common-al"> Locatie: Bakkerpad 17, 5492TL Sint-Oedenrode</text:p>
            <text:p text:style-name="common-al"> Zaaknummer: OW-2026-2978</text:p>
            <text:p text:style-name="common-al">Verzenddatum van het besluit: 25-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978.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429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9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9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978</meta:user-defined>
    <meta:user-defined meta:name="DCTERMS.abstract">Gemeente Meierijstad - te verlenen - omgevingsvergunning - plaatsen van isolatieplaten en zonnepanelen en verstevigen van de dakconstructie van een opslagloods - Bakkerpad 17, 5492TL Sint-Oedenrode</meta:user-defined>
    <dc:language>nl</dc:language>
    <meta:user-defined meta:name="OVERHEIDop.locatietype/OVERHEIDop.gebiedsmarkering">Adres</meta:user-defined>
    <meta:user-defined meta:name="DC.title">Gemeente Meierijstad - te verlenen - omgevingsvergunning - plaatsen van isolatieplaten en zonnepanelen en verstevigen van de dakconstructie van een opslagloods - Bakkerpad 17, 5492TL Sint-Oedenrode</meta:user-defined>
    <meta:user-defined meta:name="DCTERMS.W3CDTF/DCTERMS.available">2026-08-27</meta:user-defined>
    <meta:user-defined meta:name="DCTERMS.W3CDTF/OVERHEIDop.jaargang">2026</meta:user-defined>
    <meta:user-defined meta:name="OVERHEIDop.publicationIssue">404296</meta:user-defined>
    <meta:user-defined meta:name="OVERHEIDop.GmbID/DC.identifier">gmb-2026-404296</meta:user-defined>
    <meta:user-defined meta:name="OVERHEIDop.versieInformatie"/>
  </office:meta>
</office:document-meta>
</file>