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kappen van een sierkers in de achtertuin aan Wittelaan 18, 3743 CP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4-08-2026 een aanvraag voor een omgevingsvergunning ontvangen. De vergunning is aangevraagd voor het kappen van een sierkers in de achtertuin aan Wittelaan 18, 3743 CP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42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75824</meta:user-defined>
    <meta:user-defined meta:name="DCTERMS.abstract">het kappen van een sierkers in de achtertui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kappen van een sierkers in de achtertuin aan Wittelaan 18, 3743 CP Baa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90</meta:user-defined>
    <meta:user-defined meta:name="OVERHEIDop.GmbID/DC.identifier">gmb-2026-404290</meta:user-defined>
    <meta:user-defined meta:name="OVERHEIDop.versieInformatie"/>
  </office:meta>
</office:document-meta>
</file>