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kleinschalig tanken met vloeibare brandstoffen op de locatie Karel van Gelreweg 2 a te Poederoijen zaaknummer ODR2611126</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het kleinschalig tanken met vloeibare brandstoffen op de locatie Karel van Gelreweg 2 a te Poederoij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42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kleinschalig tanken met vloeibare brandstoffen op de locatie Karel van Gelreweg 2 a te Poederoijen zaaknummer ODR2611126</meta:user-defined>
    <meta:user-defined meta:name="DCTERMS.W3CDTF/DCTERMS.available">2026-08-27</meta:user-defined>
    <meta:user-defined meta:name="DCTERMS.W3CDTF/OVERHEIDop.jaargang">2026</meta:user-defined>
    <meta:user-defined meta:name="OVERHEIDop.publicationIssue">404285</meta:user-defined>
    <meta:user-defined meta:name="OVERHEIDop.GmbID/DC.identifier">gmb-2026-404285</meta:user-defined>
    <meta:user-defined meta:name="OVERHEIDop.versieInformatie"/>
  </office:meta>
</office:document-meta>
</file>