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19 september 2026 - Tijdens Kunstnacht Nijmegen 2026 - Waalplein 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7-08-2026</text:p>
            <text:p text:style-name="common-al">
            <text:span text:style-name="nadrukvet">Omschrijving: </text:span>Ontheffing art.35 Alcoholwet (Waalplein 1 6541 AX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9321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10-07-2026</text:p>
            <text:p text:style-name="common-al">
            <text:span text:style-name="nadrukvet">Definitieve beschikking verzonden: </text:span>2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6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5 augustus 2026 tot en met 06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9321/e78f0fe1-da54-4107-af54-d669b41e5e99.pdf" xlink:type="simple">https://besluitenapv.nijmegen.nl/ZD2600089321/e78f0fe1-da54-4107-af54-d669b41e5e99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42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19 september 2026 - Tijdens Kunstnacht Nijmegen 2026 - Waalplein 1 te Nijme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78</meta:user-defined>
    <meta:user-defined meta:name="OVERHEIDop.GmbID/DC.identifier">gmb-2026-404278</meta:user-defined>
    <meta:user-defined meta:name="OVERHEIDop.versieInformatie"/>
  </office:meta>
</office:document-meta>
</file>